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" svg:font-family="Calibri" style:font-family-generic="swiss"/>
    <style:font-face style:name="Calibri1" svg:font-family="Calibri" style:font-family-generic="swiss" style:font-pitch="variable"/>
    <style:font-face style:name="Liberation Mono" svg:font-family="'Liberation Mono'" style:font-family-generic="modern" style:font-pitch="fixed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S Gothic" svg:font-family="'MS Gothic'" style:font-family-generic="modern" style:font-pitch="fixed"/>
    <style:font-face style:name="Microsoft YaHei" svg:font-family="'Microsoft YaHei'"/>
    <style:font-face style:name="NSimSun" svg:font-family="NSimSun"/>
    <style:font-face style:name="OpenSymbol" svg:font-family="OpenSymbol" style:font-charset="x-symbol"/>
    <style:font-face style:name="Yu Mincho" svg:font-family="'Yu Mincho'" style:font-family-generic="system" style:font-pitch="variable"/>
  </office:font-face-decls>
  <office:automatic-styles>
    <style:style style:name="P1" style:family="paragraph" style:parent-style-name="Standard">
      <style:paragraph-properties fo:margin-top="0mm" fo:margin-bottom="1.99mm" style:contextual-spacing="false" fo:text-align="center" style:justify-single-word="false" fo:break-before="page"/>
      <style:text-properties style:font-name="Calibri1" fo:font-size="24pt" officeooo:paragraph-rsid="0685222e" style:font-size-asian="24pt" style:font-size-complex="24pt"/>
    </style:style>
    <style:style style:name="P2" style:family="paragraph" style:parent-style-name="Standard">
      <style:paragraph-properties fo:text-align="left" style:justify-single-word="false"/>
      <style:text-properties style:font-name="Calibri1" officeooo:paragraph-rsid="068d94e4"/>
    </style:style>
    <style:style style:name="P3" style:family="paragraph" style:parent-style-name="Standard">
      <style:text-properties style:font-name="Calibri1" fo:font-size="13pt" style:text-underline-style="none" fo:font-weight="normal" officeooo:rsid="033ccd16" officeooo:paragraph-rsid="068a595f" style:font-size-asian="13pt" style:font-weight-asian="normal" style:font-size-complex="13pt" style:font-weight-complex="normal"/>
    </style:style>
    <style:style style:name="P4" style:family="paragraph" style:parent-style-name="Standard">
      <style:text-properties style:font-name="Calibri1" fo:font-size="13pt" fo:font-weight="normal" officeooo:rsid="033ccd16" officeooo:paragraph-rsid="068693da" fo:background-color="transparent" style:font-size-asian="13pt" style:font-weight-asian="normal" style:font-size-complex="13pt" style:font-weight-complex="normal"/>
    </style:style>
    <style:style style:name="P5" style:family="paragraph" style:parent-style-name="Standard">
      <style:text-properties style:font-name="Calibri1" fo:font-size="13pt" fo:font-weight="normal" officeooo:rsid="033ccd16" officeooo:paragraph-rsid="0685222e" fo:background-color="transparent" style:font-size-asian="13pt" style:font-weight-asian="normal" style:font-size-complex="13pt" style:font-weight-complex="normal"/>
    </style:style>
    <style:style style:name="P6" style:family="paragraph" style:parent-style-name="Standard">
      <style:text-properties style:font-name="Calibri1" fo:font-size="8pt" style:text-underline-style="solid" style:text-underline-width="auto" style:text-underline-color="font-color" fo:font-weight="normal" officeooo:rsid="06381caf" officeooo:paragraph-rsid="068b3b94" fo:background-color="#eeeeee" style:font-size-asian="8pt" style:font-weight-asian="normal" style:font-size-complex="8pt" style:font-weight-complex="normal"/>
    </style:style>
    <style:style style:name="P7" style:family="paragraph" style:parent-style-name="Standard">
      <style:text-properties style:font-name="Calibri1" fo:font-size="8pt" fo:font-weight="normal" officeooo:rsid="043456f7" officeooo:paragraph-rsid="068b3b94" style:font-size-asian="8pt" style:font-weight-asian="normal" style:font-size-complex="8pt" style:font-weight-complex="normal"/>
    </style:style>
    <style:style style:name="P8" style:family="paragraph" style:parent-style-name="Standard">
      <style:text-properties style:font-name="Calibri1" fo:font-size="14pt" fo:font-weight="bold" officeooo:rsid="033ccd16" officeooo:paragraph-rsid="0685222e" fo:background-color="#eeeeee" style:font-size-asian="14pt" style:font-weight-asian="bold" style:font-size-complex="14pt" style:font-weight-complex="bold"/>
    </style:style>
    <style:style style:name="P9" style:family="paragraph" style:parent-style-name="Standard">
      <style:text-properties style:font-name="Calibri1" fo:font-size="14pt" fo:font-weight="bold" officeooo:rsid="033ccd16" officeooo:paragraph-rsid="0686782e" fo:background-color="#eeeeee" style:font-size-asian="14pt" style:font-weight-asian="bold" style:font-size-complex="14pt" style:font-weight-complex="bold"/>
    </style:style>
    <style:style style:name="P10" style:family="paragraph" style:parent-style-name="Standard">
      <style:text-properties fo:color="#000000" loext:opacity="100%" style:font-name="Calibri1" fo:font-size="12pt" style:text-underline-style="solid" style:text-underline-width="auto" style:text-underline-color="font-color" fo:font-weight="normal" officeooo:rsid="0343e850" officeooo:paragraph-rsid="0685222e" fo:background-color="transparent" style:font-size-asian="12pt" style:font-weight-asian="normal" style:font-size-complex="12pt" style:font-weight-complex="normal"/>
    </style:style>
    <style:style style:name="P11" style:family="paragraph" style:parent-style-name="Standard">
      <style:text-properties fo:color="#000000" loext:opacity="100%" style:font-name="Calibri1" fo:font-size="12pt" style:text-underline-style="none" fo:font-weight="normal" officeooo:rsid="03451dcc" officeooo:paragraph-rsid="0685222e" fo:background-color="transparent" style:font-size-asian="12pt" style:font-weight-asian="normal" style:font-size-complex="12pt" style:font-weight-complex="normal"/>
    </style:style>
    <style:style style:name="P12" style:family="paragraph" style:parent-style-name="Standard">
      <style:text-properties fo:color="#000000" loext:opacity="100%" style:font-name="Calibri1" fo:font-size="12pt" style:text-underline-style="none" fo:font-weight="normal" officeooo:rsid="03451dcc" officeooo:paragraph-rsid="068d94e4" fo:background-color="transparent" style:font-size-asian="12pt" style:font-weight-asian="normal" style:font-size-complex="12pt" style:font-weight-complex="normal"/>
    </style:style>
    <style:style style:name="P13" style:family="paragraph" style:parent-style-name="Standard">
      <style:text-properties fo:color="#000000" loext:opacity="100%" style:font-name="Calibri1" fo:font-size="12pt" fo:font-weight="normal" officeooo:rsid="03451dcc" officeooo:paragraph-rsid="068d94e4" fo:background-color="transparent" style:font-size-asian="12pt" style:font-weight-asian="normal" style:font-size-complex="12pt" style:font-weight-complex="normal"/>
    </style:style>
    <style:style style:name="P14" style:family="paragraph" style:parent-style-name="Standard">
      <style:text-properties fo:color="#000000" loext:opacity="100%" style:font-name="Calibri1" fo:font-size="12pt" style:text-underline-style="none" fo:font-weight="normal" officeooo:rsid="04aa2747" officeooo:paragraph-rsid="0685222e" fo:background-color="transparent" style:font-size-asian="12pt" style:font-weight-asian="normal" style:font-size-complex="12pt" style:font-weight-complex="normal"/>
    </style:style>
    <style:style style:name="P15" style:family="paragraph" style:parent-style-name="Standard">
      <style:text-properties fo:color="#000000" loext:opacity="100%" style:font-name="Calibri1" fo:font-size="12pt" style:text-underline-style="none" fo:font-weight="normal" officeooo:rsid="0543dd29" officeooo:paragraph-rsid="0685222e" fo:background-color="transparent" style:font-size-asian="12pt" style:font-weight-asian="normal" style:font-size-complex="12pt" style:font-weight-complex="normal"/>
    </style:style>
    <style:style style:name="P16" style:family="paragraph" style:parent-style-name="Standard">
      <style:text-properties fo:color="#000000" loext:opacity="100%" style:font-name="Calibri1" fo:font-size="12pt" fo:font-weight="normal" officeooo:rsid="03451dcc" officeooo:paragraph-rsid="0685222e" style:font-size-asian="12pt" style:font-weight-asian="normal" style:font-size-complex="12pt" style:font-weight-complex="normal"/>
    </style:style>
    <style:style style:name="P17" style:family="paragraph" style:parent-style-name="Standard">
      <style:paragraph-properties fo:break-before="column"/>
      <style:text-properties fo:color="#000000" loext:opacity="100%" style:font-name="Calibri1" fo:font-size="12pt" fo:font-weight="normal" officeooo:rsid="03451dcc" officeooo:paragraph-rsid="0685222e" style:font-size-asian="12pt" style:font-weight-asian="normal" style:font-size-complex="12pt" style:font-weight-complex="normal"/>
    </style:style>
    <style:style style:name="P18" style:family="paragraph" style:parent-style-name="Standard">
      <style:text-properties fo:color="#000000" loext:opacity="100%" style:font-name="Calibri1" fo:font-size="12pt" style:text-underline-style="none" fo:font-weight="normal" officeooo:rsid="061e40e0" officeooo:paragraph-rsid="0685222e" fo:background-color="transparent" style:font-size-asian="12pt" style:font-weight-asian="normal" style:font-size-complex="12pt" style:font-weight-complex="normal"/>
    </style:style>
    <style:style style:name="P19" style:family="paragraph" style:parent-style-name="Standard">
      <style:text-properties fo:color="#000000" loext:opacity="100%" style:font-name="Calibri1" fo:font-size="12pt" style:text-underline-style="none" fo:font-weight="normal" officeooo:rsid="035c2771" officeooo:paragraph-rsid="0685222e" fo:background-color="transparent" style:font-size-asian="12pt" style:font-weight-asian="normal" style:font-size-complex="12pt" style:font-weight-complex="normal"/>
    </style:style>
    <style:style style:name="P20" style:family="paragraph" style:parent-style-name="Standard">
      <style:paragraph-properties fo:break-before="column"/>
      <style:text-properties fo:color="#000000" loext:opacity="100%" style:font-name="Calibri1" fo:font-size="12pt" style:text-underline-style="none" fo:font-weight="normal" officeooo:rsid="0346ca07" officeooo:paragraph-rsid="0685222e" fo:background-color="transparent" style:font-size-asian="12pt" style:font-weight-asian="normal" style:font-size-complex="12pt" style:font-weight-complex="normal"/>
    </style:style>
    <style:style style:name="P21" style:family="paragraph" style:parent-style-name="Standard">
      <style:text-properties fo:color="#000000" loext:opacity="100%" style:font-name="Calibri1" fo:font-size="12pt" style:text-underline-style="none" fo:font-weight="normal" officeooo:rsid="0346ca07" officeooo:paragraph-rsid="0685222e" fo:background-color="transparent" style:font-size-asian="12pt" style:font-weight-asian="normal" style:font-size-complex="12pt" style:font-weight-complex="normal"/>
    </style:style>
    <style:style style:name="P22" style:family="paragraph" style:parent-style-name="Standard">
      <style:text-properties fo:color="#000000" loext:opacity="100%" style:font-name="Calibri1" fo:font-size="12pt" fo:font-weight="normal" officeooo:rsid="0346ca07" officeooo:paragraph-rsid="0685222e" style:font-size-asian="12pt" style:font-weight-asian="normal" style:font-size-complex="12pt" style:font-weight-complex="normal"/>
    </style:style>
    <style:style style:name="P23" style:family="paragraph" style:parent-style-name="Standard">
      <style:text-properties fo:color="#000000" loext:opacity="100%" style:font-name="Calibri1" fo:font-size="12pt" style:text-underline-style="none" fo:font-weight="normal" officeooo:rsid="0441a80c" officeooo:paragraph-rsid="0685222e" fo:background-color="transparent" style:font-size-asian="12pt" style:font-weight-asian="normal" style:font-size-complex="12pt" style:font-weight-complex="normal"/>
    </style:style>
    <style:style style:name="P24" style:family="paragraph" style:parent-style-name="Standard">
      <style:text-properties fo:color="#000000" loext:opacity="100%" style:font-name="Calibri1" fo:font-size="12pt" style:text-underline-style="none" fo:font-weight="normal" officeooo:rsid="0346ca07" officeooo:paragraph-rsid="068f7fc4" fo:background-color="transparent" style:font-size-asian="12pt" style:font-weight-asian="normal" style:font-size-complex="12pt" style:font-weight-complex="normal"/>
    </style:style>
    <style:style style:name="P25" style:family="paragraph" style:parent-style-name="Standard">
      <style:text-properties fo:color="#000000" loext:opacity="100%" style:font-name="Calibri1" fo:font-size="12pt" style:text-underline-style="none" fo:font-weight="normal" officeooo:rsid="03451dcc" officeooo:paragraph-rsid="068f7fc4" fo:background-color="transparent" style:font-size-asian="12pt" style:font-weight-asian="normal" style:font-size-complex="12pt" style:font-weight-complex="normal"/>
    </style:style>
    <style:style style:name="P26" style:family="paragraph" style:parent-style-name="Standard">
      <style:text-properties fo:color="#000000" loext:opacity="100%" style:font-name="Calibri1" fo:font-size="12pt" style:text-underline-style="none" fo:font-weight="normal" officeooo:rsid="0384e04a" officeooo:paragraph-rsid="0685222e" fo:background-color="transparent" style:font-size-asian="12pt" style:font-weight-asian="normal" style:font-size-complex="12pt" style:font-weight-complex="normal"/>
    </style:style>
    <style:style style:name="P27" style:family="paragraph" style:parent-style-name="Standard">
      <style:text-properties fo:color="#000000" loext:opacity="100%" style:font-name="Calibri1" fo:font-size="12pt" style:text-underline-style="none" fo:font-weight="normal" officeooo:rsid="04a89f77" officeooo:paragraph-rsid="0685222e" fo:background-color="transparent" style:font-size-asian="12pt" style:font-weight-asian="normal" style:font-size-complex="12pt" style:font-weight-complex="normal"/>
    </style:style>
    <style:style style:name="P28" style:family="paragraph" style:parent-style-name="Standard">
      <style:text-properties fo:color="#000000" loext:opacity="100%" style:font-name="Calibri1" fo:font-size="12pt" style:text-underline-style="none" fo:font-weight="normal" officeooo:rsid="04ab8e9a" officeooo:paragraph-rsid="0685222e" fo:background-color="transparent" style:font-size-asian="12pt" style:font-weight-asian="normal" style:font-size-complex="12pt" style:font-weight-complex="normal"/>
    </style:style>
    <style:style style:name="P29" style:family="paragraph" style:parent-style-name="Standard">
      <style:paragraph-properties fo:text-align="left" style:justify-single-word="false"/>
      <style:text-properties fo:color="#000000" loext:opacity="100%" style:font-name="Calibri1" fo:font-weight="bold" officeooo:rsid="04abb9ee" officeooo:paragraph-rsid="0685222e" style:font-weight-asian="bold" style:font-weight-complex="bold"/>
    </style:style>
    <style:style style:name="P30" style:family="paragraph" style:parent-style-name="Standard">
      <style:paragraph-properties fo:text-align="left" style:justify-single-word="false"/>
      <style:text-properties fo:color="#000000" loext:opacity="100%" style:font-name="Calibri1" fo:font-size="13pt" style:text-underline-style="solid" style:text-underline-width="auto" style:text-underline-color="font-color" fo:font-weight="normal" officeooo:rsid="04acf4f4" officeooo:paragraph-rsid="0685222e" style:font-size-asian="13pt" style:font-weight-asian="normal" style:font-size-complex="13pt" style:font-weight-complex="normal"/>
    </style:style>
    <style:style style:name="P31" style:family="paragraph" style:parent-style-name="Standard">
      <style:paragraph-properties fo:text-align="left" style:justify-single-word="false"/>
      <style:text-properties fo:color="#000000" loext:opacity="100%" style:font-name="Calibri1" fo:font-size="12pt" style:text-underline-style="none" fo:font-weight="normal" officeooo:rsid="04acf4f4" officeooo:paragraph-rsid="0685222e" style:font-size-asian="12pt" style:font-weight-asian="normal" style:font-size-complex="12pt" style:font-weight-complex="normal"/>
    </style:style>
    <style:style style:name="P32" style:family="paragraph" style:parent-style-name="Standard">
      <style:paragraph-properties fo:text-align="left" style:justify-single-word="false"/>
      <style:text-properties fo:color="#000000" loext:opacity="100%" style:font-name="Calibri1" fo:font-size="10pt" style:text-underline-style="none" fo:font-weight="normal" officeooo:rsid="063c8220" officeooo:paragraph-rsid="0685222e" style:font-size-asian="10pt" style:font-weight-asian="normal" style:font-size-complex="10pt" style:font-weight-complex="normal"/>
    </style:style>
    <style:style style:name="P33" style:family="paragraph" style:parent-style-name="Standard">
      <style:paragraph-properties fo:margin-top="0mm" fo:margin-bottom="1.99mm" style:contextual-spacing="false" fo:text-align="center" style:justify-single-word="false" fo:break-before="page"/>
      <style:text-properties style:font-name="Calibri1" fo:font-size="24pt" officeooo:paragraph-rsid="0644e0ae" style:font-size-asian="24pt" style:font-size-complex="24pt"/>
    </style:style>
    <style:style style:name="P34" style:family="paragraph" style:parent-style-name="Standard">
      <style:paragraph-properties fo:text-align="left" style:justify-single-word="false"/>
      <style:text-properties style:font-name="Calibri1" officeooo:paragraph-rsid="0644e0ae"/>
    </style:style>
    <style:style style:name="P35" style:family="paragraph" style:parent-style-name="Standard">
      <style:text-properties style:font-name="Calibri1" fo:font-size="13pt" style:text-underline-style="none" fo:font-weight="normal" officeooo:rsid="033ccd16" officeooo:paragraph-rsid="06477e8a" style:font-size-asian="13pt" style:font-weight-asian="normal" style:font-size-complex="13pt" style:font-weight-complex="normal"/>
    </style:style>
    <style:style style:name="P36" style:family="paragraph" style:parent-style-name="Standard">
      <style:text-properties style:font-name="Calibri1" fo:font-size="13pt" fo:font-weight="normal" officeooo:rsid="033ccd16" officeooo:paragraph-rsid="06477e8a" fo:background-color="transparent" style:font-size-asian="13pt" style:font-weight-asian="normal" style:font-size-complex="13pt" style:font-weight-complex="normal"/>
    </style:style>
    <style:style style:name="P37" style:family="paragraph" style:parent-style-name="Standard">
      <style:text-properties style:font-name="Calibri1" fo:font-size="8pt" style:text-underline-style="solid" style:text-underline-width="auto" style:text-underline-color="font-color" fo:font-weight="normal" officeooo:rsid="06381caf" officeooo:paragraph-rsid="068b46dd" fo:background-color="#eeeeee" style:font-size-asian="8pt" style:font-weight-asian="normal" style:font-size-complex="8pt" style:font-weight-complex="normal"/>
    </style:style>
    <style:style style:name="P38" style:family="paragraph" style:parent-style-name="Standard">
      <style:paragraph-properties fo:margin-top="0.49mm" fo:margin-bottom="0mm" style:contextual-spacing="false"/>
      <style:text-properties style:font-name="Calibri1" fo:font-size="14pt" fo:font-weight="bold" officeooo:rsid="033ccd16" officeooo:paragraph-rsid="068b46dd" style:font-size-asian="14pt" style:font-weight-asian="bold" style:font-size-complex="14pt" style:font-weight-complex="bold"/>
    </style:style>
    <style:style style:name="P39" style:family="paragraph" style:parent-style-name="Standard">
      <style:text-properties style:font-name="Calibri1" fo:font-size="14pt" fo:font-weight="bold" officeooo:rsid="033ccd16" officeooo:paragraph-rsid="0644e0ae" fo:background-color="#eeeeee" style:font-size-asian="14pt" style:font-weight-asian="bold" style:font-size-complex="14pt" style:font-weight-complex="bold"/>
    </style:style>
    <style:style style:name="P40" style:family="paragraph" style:parent-style-name="Standard">
      <style:text-properties fo:color="#000000" loext:opacity="100%" style:font-name="Calibri1" fo:font-size="12pt" style:text-underline-style="solid" style:text-underline-width="auto" style:text-underline-color="font-color" fo:font-weight="normal" officeooo:rsid="0343e850" officeooo:paragraph-rsid="0644e0ae" fo:background-color="transparent" style:font-size-asian="12pt" style:font-weight-asian="normal" style:font-size-complex="12pt" style:font-weight-complex="normal"/>
    </style:style>
    <style:style style:name="P41" style:family="paragraph" style:parent-style-name="Standard">
      <style:text-properties fo:color="#000000" loext:opacity="100%" style:font-name="Calibri1" fo:font-size="12pt" style:text-underline-style="none" fo:font-weight="normal" officeooo:rsid="03451dcc" officeooo:paragraph-rsid="0644e0ae" fo:background-color="transparent" style:font-size-asian="12pt" style:font-weight-asian="normal" style:font-size-complex="12pt" style:font-weight-complex="normal"/>
    </style:style>
    <style:style style:name="P42" style:family="paragraph" style:parent-style-name="Standard">
      <style:text-properties fo:color="#000000" loext:opacity="100%" style:font-name="Calibri1" fo:font-size="12pt" fo:font-weight="normal" officeooo:rsid="03451dcc" officeooo:paragraph-rsid="0644e0ae" fo:background-color="transparent" style:font-size-asian="12pt" style:font-weight-asian="normal" style:font-size-complex="12pt" style:font-weight-complex="normal"/>
    </style:style>
    <style:style style:name="P43" style:family="paragraph" style:parent-style-name="Standard">
      <style:text-properties fo:color="#000000" loext:opacity="100%" style:font-name="Calibri1" fo:font-size="12pt" style:text-underline-style="none" fo:font-weight="normal" officeooo:rsid="04aa2747" officeooo:paragraph-rsid="0644e0ae" fo:background-color="transparent" style:font-size-asian="12pt" style:font-weight-asian="normal" style:font-size-complex="12pt" style:font-weight-complex="normal"/>
    </style:style>
    <style:style style:name="P44" style:family="paragraph" style:parent-style-name="Standard">
      <style:text-properties fo:color="#000000" loext:opacity="100%" style:font-name="Calibri1" fo:font-size="12pt" style:text-underline-style="none" fo:font-weight="normal" officeooo:rsid="0543dd29" officeooo:paragraph-rsid="0644e0ae" fo:background-color="transparent" style:font-size-asian="12pt" style:font-weight-asian="normal" style:font-size-complex="12pt" style:font-weight-complex="normal"/>
    </style:style>
    <style:style style:name="P45" style:family="paragraph" style:parent-style-name="Standard">
      <style:text-properties fo:color="#000000" loext:opacity="100%" style:font-name="Calibri1" fo:font-size="12pt" fo:font-weight="normal" officeooo:rsid="03451dcc" officeooo:paragraph-rsid="0644e0ae" style:font-size-asian="12pt" style:font-weight-asian="normal" style:font-size-complex="12pt" style:font-weight-complex="normal"/>
    </style:style>
    <style:style style:name="P46" style:family="paragraph" style:parent-style-name="Standard">
      <style:paragraph-properties fo:break-before="column"/>
      <style:text-properties fo:color="#000000" loext:opacity="100%" style:font-name="Calibri1" fo:font-size="12pt" fo:font-weight="normal" officeooo:rsid="03451dcc" officeooo:paragraph-rsid="0644e0ae" style:font-size-asian="12pt" style:font-weight-asian="normal" style:font-size-complex="12pt" style:font-weight-complex="normal"/>
    </style:style>
    <style:style style:name="P47" style:family="paragraph" style:parent-style-name="Standard">
      <style:text-properties fo:color="#000000" loext:opacity="100%" style:font-name="Calibri1" fo:font-size="12pt" style:text-underline-style="none" fo:font-weight="normal" officeooo:rsid="061e40e0" officeooo:paragraph-rsid="0644e0ae" fo:background-color="transparent" style:font-size-asian="12pt" style:font-weight-asian="normal" style:font-size-complex="12pt" style:font-weight-complex="normal"/>
    </style:style>
    <style:style style:name="P48" style:family="paragraph" style:parent-style-name="Standard">
      <style:text-properties fo:color="#000000" loext:opacity="100%" style:font-name="Calibri1" fo:font-size="12pt" style:text-underline-style="none" fo:font-weight="normal" officeooo:rsid="035c2771" officeooo:paragraph-rsid="0644e0ae" fo:background-color="transparent" style:font-size-asian="12pt" style:font-weight-asian="normal" style:font-size-complex="12pt" style:font-weight-complex="normal"/>
    </style:style>
    <style:style style:name="P49" style:family="paragraph" style:parent-style-name="Standard">
      <style:paragraph-properties fo:break-before="column"/>
      <style:text-properties fo:color="#000000" loext:opacity="100%" style:font-name="Calibri1" fo:font-size="12pt" style:text-underline-style="none" fo:font-weight="normal" officeooo:rsid="0346ca07" officeooo:paragraph-rsid="0644e0ae" fo:background-color="transparent" style:font-size-asian="12pt" style:font-weight-asian="normal" style:font-size-complex="12pt" style:font-weight-complex="normal"/>
    </style:style>
    <style:style style:name="P50" style:family="paragraph" style:parent-style-name="Standard">
      <style:text-properties fo:color="#000000" loext:opacity="100%" style:font-name="Calibri1" fo:font-size="12pt" style:text-underline-style="none" fo:font-weight="normal" officeooo:rsid="0346ca07" officeooo:paragraph-rsid="0644e0ae" fo:background-color="transparent" style:font-size-asian="12pt" style:font-weight-asian="normal" style:font-size-complex="12pt" style:font-weight-complex="normal"/>
    </style:style>
    <style:style style:name="P51" style:family="paragraph" style:parent-style-name="Standard">
      <style:text-properties fo:color="#000000" loext:opacity="100%" style:font-name="Calibri1" fo:font-size="12pt" fo:font-weight="normal" officeooo:rsid="0346ca07" officeooo:paragraph-rsid="0644e0ae" style:font-size-asian="12pt" style:font-weight-asian="normal" style:font-size-complex="12pt" style:font-weight-complex="normal"/>
    </style:style>
    <style:style style:name="P52" style:family="paragraph" style:parent-style-name="Standard">
      <style:text-properties fo:color="#000000" loext:opacity="100%" style:font-name="Calibri1" fo:font-size="12pt" style:text-underline-style="none" fo:font-weight="normal" officeooo:rsid="0441a80c" officeooo:paragraph-rsid="0644e0ae" fo:background-color="transparent" style:font-size-asian="12pt" style:font-weight-asian="normal" style:font-size-complex="12pt" style:font-weight-complex="normal"/>
    </style:style>
    <style:style style:name="P53" style:family="paragraph" style:parent-style-name="Standard">
      <style:text-properties fo:color="#000000" loext:opacity="100%" style:font-name="Calibri1" fo:font-size="12pt" style:text-underline-style="none" fo:font-weight="normal" officeooo:rsid="0384e04a" officeooo:paragraph-rsid="0644e0ae" fo:background-color="transparent" style:font-size-asian="12pt" style:font-weight-asian="normal" style:font-size-complex="12pt" style:font-weight-complex="normal"/>
    </style:style>
    <style:style style:name="P54" style:family="paragraph" style:parent-style-name="Standard">
      <style:text-properties fo:color="#000000" loext:opacity="100%" style:font-name="Calibri1" fo:font-size="12pt" style:text-underline-style="none" fo:font-weight="normal" officeooo:rsid="04a89f77" officeooo:paragraph-rsid="0644e0ae" fo:background-color="transparent" style:font-size-asian="12pt" style:font-weight-asian="normal" style:font-size-complex="12pt" style:font-weight-complex="normal"/>
    </style:style>
    <style:style style:name="P55" style:family="paragraph" style:parent-style-name="Standard">
      <style:text-properties fo:color="#000000" loext:opacity="100%" style:font-name="Calibri1" fo:font-size="12pt" style:text-underline-style="none" fo:font-weight="normal" officeooo:rsid="04ab8e9a" officeooo:paragraph-rsid="0644e0ae" fo:background-color="transparent" style:font-size-asian="12pt" style:font-weight-asian="normal" style:font-size-complex="12pt" style:font-weight-complex="normal"/>
    </style:style>
    <style:style style:name="P56" style:family="paragraph" style:parent-style-name="Standard">
      <style:paragraph-properties fo:text-align="left" style:justify-single-word="false"/>
      <style:text-properties fo:color="#000000" loext:opacity="100%" style:font-name="Calibri1" fo:font-weight="bold" officeooo:rsid="04abb9ee" officeooo:paragraph-rsid="0644e0ae" style:font-weight-asian="bold" style:font-weight-complex="bold"/>
    </style:style>
    <style:style style:name="P57" style:family="paragraph" style:parent-style-name="Standard">
      <style:paragraph-properties fo:text-align="left" style:justify-single-word="false"/>
      <style:text-properties fo:color="#000000" loext:opacity="100%" style:font-name="Calibri1" fo:font-size="13pt" style:text-underline-style="solid" style:text-underline-width="auto" style:text-underline-color="font-color" fo:font-weight="normal" officeooo:rsid="04acf4f4" officeooo:paragraph-rsid="0644e0ae" style:font-size-asian="13pt" style:font-weight-asian="normal" style:font-size-complex="13pt" style:font-weight-complex="normal"/>
    </style:style>
    <style:style style:name="P58" style:family="paragraph" style:parent-style-name="Standard">
      <style:paragraph-properties fo:text-align="left" style:justify-single-word="false"/>
      <style:text-properties fo:color="#808080" loext:opacity="100%" style:font-name="Calibri1" fo:font-size="12pt" style:text-underline-style="none" fo:font-weight="normal" officeooo:rsid="0645ab27" officeooo:paragraph-rsid="0645ab27" style:font-size-asian="12pt" style:font-weight-asian="normal" style:font-size-complex="12pt" style:font-weight-complex="normal"/>
    </style:style>
    <style:style style:name="P59" style:family="paragraph" style:parent-style-name="Standard">
      <style:paragraph-properties fo:text-align="left" style:justify-single-word="false"/>
      <style:text-properties fo:color="#000000" loext:opacity="100%" style:font-name="Calibri1" fo:font-size="12pt" style:text-underline-style="none" fo:font-weight="normal" officeooo:rsid="04acf4f4" officeooo:paragraph-rsid="0644e0ae" style:font-size-asian="12pt" style:font-weight-asian="normal" style:font-size-complex="12pt" style:font-weight-complex="normal"/>
    </style:style>
    <style:style style:name="P60" style:family="paragraph" style:parent-style-name="Standard">
      <style:paragraph-properties fo:text-align="left" style:justify-single-word="false"/>
      <style:text-properties fo:color="#000000" loext:opacity="100%" style:font-name="Calibri1" fo:font-size="12pt" style:text-underline-style="solid" style:text-underline-width="auto" style:text-underline-color="font-color" fo:font-weight="normal" officeooo:rsid="04acf4f4" officeooo:paragraph-rsid="0644e0ae" style:font-size-asian="12pt" style:font-weight-asian="normal" style:font-size-complex="12pt" style:font-weight-complex="normal"/>
    </style:style>
    <style:style style:name="P61" style:family="paragraph" style:parent-style-name="Standard">
      <style:paragraph-properties fo:text-align="left" style:justify-single-word="false"/>
      <style:text-properties fo:color="#000000" loext:opacity="100%" style:font-name="Calibri1" fo:font-size="12pt" style:text-underline-style="solid" style:text-underline-width="auto" style:text-underline-color="font-color" fo:font-weight="normal" officeooo:rsid="060cddf2" officeooo:paragraph-rsid="0644e0ae" style:font-size-asian="12pt" style:font-weight-asian="normal" style:font-size-complex="12pt" style:font-weight-complex="normal"/>
    </style:style>
    <style:style style:name="P62" style:family="paragraph" style:parent-style-name="Standard">
      <style:paragraph-properties fo:text-align="left" style:justify-single-word="false"/>
      <style:text-properties fo:color="#000000" loext:opacity="100%" style:font-name="Calibri1" fo:font-size="10pt" style:text-underline-style="none" fo:font-weight="normal" officeooo:rsid="06477e8a" officeooo:paragraph-rsid="0644e0ae" style:font-size-asian="10pt" style:font-weight-asian="normal" style:font-size-complex="10pt" style:font-weight-complex="normal"/>
    </style:style>
    <style:style style:name="P63" style:family="paragraph" style:parent-style-name="Standard">
      <style:paragraph-properties fo:margin-top="0mm" fo:margin-bottom="1.99mm" style:contextual-spacing="false" fo:text-align="center" style:justify-single-word="false" fo:break-before="page"/>
      <style:text-properties style:font-name="Calibri1" fo:font-size="24pt" officeooo:paragraph-rsid="0650c9cd" style:font-size-asian="24pt" style:font-size-complex="24pt"/>
    </style:style>
    <style:style style:name="P64" style:family="paragraph" style:parent-style-name="Standard">
      <style:paragraph-properties fo:text-align="left" style:justify-single-word="false"/>
      <style:text-properties style:font-name="Calibri1" officeooo:paragraph-rsid="0650c9cd"/>
    </style:style>
    <style:style style:name="P65" style:family="paragraph" style:parent-style-name="Standard">
      <style:text-properties style:font-name="Calibri1" fo:font-size="13pt" style:text-underline-style="none" fo:font-weight="normal" officeooo:rsid="033ccd16" officeooo:paragraph-rsid="06574d82" style:font-size-asian="13pt" style:font-weight-asian="normal" style:font-size-complex="13pt" style:font-weight-complex="normal"/>
    </style:style>
    <style:style style:name="P66" style:family="paragraph" style:parent-style-name="Standard">
      <style:text-properties style:font-name="Calibri1" fo:font-size="13pt" fo:font-weight="normal" officeooo:rsid="033ccd16" officeooo:paragraph-rsid="065381a8" fo:background-color="transparent" style:font-size-asian="13pt" style:font-weight-asian="normal" style:font-size-complex="13pt" style:font-weight-complex="normal"/>
    </style:style>
    <style:style style:name="P67" style:family="paragraph" style:parent-style-name="Standard">
      <style:text-properties style:font-name="Calibri1" fo:font-size="13pt" fo:font-weight="normal" officeooo:rsid="033ccd16" officeooo:paragraph-rsid="0650c9cd" fo:background-color="transparent" style:font-size-asian="13pt" style:font-weight-asian="normal" style:font-size-complex="13pt" style:font-weight-complex="normal"/>
    </style:style>
    <style:style style:name="P68" style:family="paragraph" style:parent-style-name="Standard">
      <style:text-properties style:font-name="Calibri1" fo:font-size="14pt" fo:font-weight="bold" officeooo:rsid="033ccd16" officeooo:paragraph-rsid="0652d045" fo:background-color="#eeeeee" style:font-size-asian="14pt" style:font-weight-asian="bold" style:font-size-complex="14pt" style:font-weight-complex="bold"/>
    </style:style>
    <style:style style:name="P69" style:family="paragraph" style:parent-style-name="Standard">
      <style:text-properties style:font-name="Calibri1" fo:font-size="14pt" fo:font-weight="bold" officeooo:rsid="033ccd16" officeooo:paragraph-rsid="0650c9cd" fo:background-color="#eeeeee" style:font-size-asian="14pt" style:font-weight-asian="bold" style:font-size-complex="14pt" style:font-weight-complex="bold"/>
    </style:style>
    <style:style style:name="P70" style:family="paragraph" style:parent-style-name="Standard">
      <style:text-properties fo:color="#000000" loext:opacity="100%" style:font-name="Calibri1" fo:font-size="12pt" style:text-underline-style="solid" style:text-underline-width="auto" style:text-underline-color="font-color" fo:font-weight="normal" officeooo:rsid="0343e850" officeooo:paragraph-rsid="0650c9cd" fo:background-color="transparent" style:font-size-asian="12pt" style:font-weight-asian="normal" style:font-size-complex="12pt" style:font-weight-complex="normal"/>
    </style:style>
    <style:style style:name="P71" style:family="paragraph" style:parent-style-name="Standard">
      <style:text-properties fo:color="#000000" loext:opacity="100%" style:font-name="Calibri1" fo:font-size="12pt" style:text-underline-style="none" fo:font-weight="normal" officeooo:rsid="03451dcc" officeooo:paragraph-rsid="0650c9cd" fo:background-color="transparent" style:font-size-asian="12pt" style:font-weight-asian="normal" style:font-size-complex="12pt" style:font-weight-complex="normal"/>
    </style:style>
    <style:style style:name="P72" style:family="paragraph" style:parent-style-name="Standard">
      <style:text-properties fo:color="#000000" loext:opacity="100%" style:font-name="Calibri1" fo:font-size="12pt" fo:font-weight="normal" officeooo:rsid="03451dcc" officeooo:paragraph-rsid="0650c9cd" fo:background-color="transparent" style:font-size-asian="12pt" style:font-weight-asian="normal" style:font-size-complex="12pt" style:font-weight-complex="normal"/>
    </style:style>
    <style:style style:name="P73" style:family="paragraph" style:parent-style-name="Standard">
      <style:text-properties fo:color="#000000" loext:opacity="100%" style:font-name="Calibri1" fo:font-size="12pt" style:text-underline-style="none" fo:font-weight="normal" officeooo:rsid="04aa2747" officeooo:paragraph-rsid="0650c9cd" fo:background-color="transparent" style:font-size-asian="12pt" style:font-weight-asian="normal" style:font-size-complex="12pt" style:font-weight-complex="normal"/>
    </style:style>
    <style:style style:name="P74" style:family="paragraph" style:parent-style-name="Standard">
      <style:text-properties fo:color="#000000" loext:opacity="100%" style:font-name="Calibri1" fo:font-size="12pt" style:text-underline-style="none" fo:font-weight="normal" officeooo:rsid="0543dd29" officeooo:paragraph-rsid="0650c9cd" fo:background-color="transparent" style:font-size-asian="12pt" style:font-weight-asian="normal" style:font-size-complex="12pt" style:font-weight-complex="normal"/>
    </style:style>
    <style:style style:name="P75" style:family="paragraph" style:parent-style-name="Standard">
      <style:text-properties fo:color="#000000" loext:opacity="100%" style:font-name="Calibri1" fo:font-size="12pt" fo:font-weight="normal" officeooo:rsid="03451dcc" officeooo:paragraph-rsid="0650c9cd" style:font-size-asian="12pt" style:font-weight-asian="normal" style:font-size-complex="12pt" style:font-weight-complex="normal"/>
    </style:style>
    <style:style style:name="P76" style:family="paragraph" style:parent-style-name="Standard">
      <style:paragraph-properties fo:break-before="column"/>
      <style:text-properties fo:color="#000000" loext:opacity="100%" style:font-name="Calibri1" fo:font-size="12pt" fo:font-weight="normal" officeooo:rsid="03451dcc" officeooo:paragraph-rsid="0650c9cd" style:font-size-asian="12pt" style:font-weight-asian="normal" style:font-size-complex="12pt" style:font-weight-complex="normal"/>
    </style:style>
    <style:style style:name="P77" style:family="paragraph" style:parent-style-name="Standard">
      <style:text-properties fo:color="#000000" loext:opacity="100%" style:font-name="Calibri1" fo:font-size="12pt" style:text-underline-style="none" fo:font-weight="normal" officeooo:rsid="061e40e0" officeooo:paragraph-rsid="0650c9cd" fo:background-color="transparent" style:font-size-asian="12pt" style:font-weight-asian="normal" style:font-size-complex="12pt" style:font-weight-complex="normal"/>
    </style:style>
    <style:style style:name="P78" style:family="paragraph" style:parent-style-name="Standard">
      <style:text-properties fo:color="#000000" loext:opacity="100%" style:font-name="Calibri1" fo:font-size="12pt" style:text-underline-style="none" fo:font-weight="normal" officeooo:rsid="035c2771" officeooo:paragraph-rsid="0650c9cd" fo:background-color="transparent" style:font-size-asian="12pt" style:font-weight-asian="normal" style:font-size-complex="12pt" style:font-weight-complex="normal"/>
    </style:style>
    <style:style style:name="P79" style:family="paragraph" style:parent-style-name="Standard">
      <style:paragraph-properties fo:break-before="column"/>
      <style:text-properties fo:color="#000000" loext:opacity="100%" style:font-name="Calibri1" fo:font-size="12pt" style:text-underline-style="none" fo:font-weight="normal" officeooo:rsid="0346ca07" officeooo:paragraph-rsid="0650c9cd" fo:background-color="transparent" style:font-size-asian="12pt" style:font-weight-asian="normal" style:font-size-complex="12pt" style:font-weight-complex="normal"/>
    </style:style>
    <style:style style:name="P80" style:family="paragraph" style:parent-style-name="Standard">
      <style:text-properties fo:color="#000000" loext:opacity="100%" style:font-name="Calibri1" fo:font-size="12pt" style:text-underline-style="none" fo:font-weight="normal" officeooo:rsid="0346ca07" officeooo:paragraph-rsid="0650c9cd" fo:background-color="transparent" style:font-size-asian="12pt" style:font-weight-asian="normal" style:font-size-complex="12pt" style:font-weight-complex="normal"/>
    </style:style>
    <style:style style:name="P81" style:family="paragraph" style:parent-style-name="Standard">
      <style:text-properties fo:color="#000000" loext:opacity="100%" style:font-name="Calibri1" fo:font-size="12pt" fo:font-weight="normal" officeooo:rsid="0346ca07" officeooo:paragraph-rsid="0650c9cd" style:font-size-asian="12pt" style:font-weight-asian="normal" style:font-size-complex="12pt" style:font-weight-complex="normal"/>
    </style:style>
    <style:style style:name="P82" style:family="paragraph" style:parent-style-name="Standard">
      <style:text-properties fo:color="#000000" loext:opacity="100%" style:font-name="Calibri1" fo:font-size="12pt" style:text-underline-style="none" fo:font-weight="normal" officeooo:rsid="0441a80c" officeooo:paragraph-rsid="0650c9cd" fo:background-color="transparent" style:font-size-asian="12pt" style:font-weight-asian="normal" style:font-size-complex="12pt" style:font-weight-complex="normal"/>
    </style:style>
    <style:style style:name="P83" style:family="paragraph" style:parent-style-name="Standard">
      <style:text-properties fo:color="#000000" loext:opacity="100%" style:font-name="Calibri1" fo:font-size="12pt" style:text-underline-style="none" fo:font-weight="normal" officeooo:rsid="0384e04a" officeooo:paragraph-rsid="0650c9cd" fo:background-color="transparent" style:font-size-asian="12pt" style:font-weight-asian="normal" style:font-size-complex="12pt" style:font-weight-complex="normal"/>
    </style:style>
    <style:style style:name="P84" style:family="paragraph" style:parent-style-name="Standard">
      <style:text-properties fo:color="#000000" loext:opacity="100%" style:font-name="Calibri1" fo:font-size="12pt" style:text-underline-style="none" fo:font-weight="normal" officeooo:rsid="04a89f77" officeooo:paragraph-rsid="0650c9cd" fo:background-color="transparent" style:font-size-asian="12pt" style:font-weight-asian="normal" style:font-size-complex="12pt" style:font-weight-complex="normal"/>
    </style:style>
    <style:style style:name="P85" style:family="paragraph" style:parent-style-name="Standard">
      <style:text-properties fo:color="#000000" loext:opacity="100%" style:font-name="Calibri1" fo:font-size="12pt" style:text-underline-style="none" fo:font-weight="normal" officeooo:rsid="04ab8e9a" officeooo:paragraph-rsid="0650c9cd" fo:background-color="transparent" style:font-size-asian="12pt" style:font-weight-asian="normal" style:font-size-complex="12pt" style:font-weight-complex="normal"/>
    </style:style>
    <style:style style:name="P86" style:family="paragraph" style:parent-style-name="Standard">
      <style:paragraph-properties fo:text-align="left" style:justify-single-word="false"/>
      <style:text-properties fo:color="#000000" loext:opacity="100%" style:font-name="Calibri1" fo:font-weight="bold" officeooo:rsid="04abb9ee" officeooo:paragraph-rsid="0650c9cd" style:font-weight-asian="bold" style:font-weight-complex="bold"/>
    </style:style>
    <style:style style:name="P87" style:family="paragraph" style:parent-style-name="Standard">
      <style:paragraph-properties fo:text-align="left" style:justify-single-word="false"/>
      <style:text-properties fo:color="#000000" loext:opacity="100%" style:font-name="Calibri1" fo:font-size="13pt" style:text-underline-style="solid" style:text-underline-width="auto" style:text-underline-color="font-color" fo:font-weight="normal" officeooo:rsid="04acf4f4" officeooo:paragraph-rsid="0650c9cd" style:font-size-asian="13pt" style:font-weight-asian="normal" style:font-size-complex="13pt" style:font-weight-complex="normal"/>
    </style:style>
    <style:style style:name="P88" style:family="paragraph" style:parent-style-name="Standard">
      <style:paragraph-properties fo:text-align="left" style:justify-single-word="false"/>
      <style:text-properties fo:color="#000000" loext:opacity="100%" style:font-name="Calibri1" fo:font-size="12pt" style:text-underline-style="none" fo:font-weight="normal" officeooo:rsid="04acf4f4" officeooo:paragraph-rsid="0650c9cd" style:font-size-asian="12pt" style:font-weight-asian="normal" style:font-size-complex="12pt" style:font-weight-complex="normal"/>
    </style:style>
    <style:style style:name="P89" style:family="paragraph" style:parent-style-name="Standard">
      <style:paragraph-properties fo:text-align="left" style:justify-single-word="false"/>
      <style:text-properties fo:color="#000000" loext:opacity="100%" style:font-name="Calibri1" fo:font-size="10pt" style:text-underline-style="none" fo:font-weight="normal" officeooo:rsid="04acf4f4" officeooo:paragraph-rsid="0650c9cd" style:font-size-asian="10pt" style:font-weight-asian="normal" style:font-size-complex="10pt" style:font-weight-complex="normal"/>
    </style:style>
    <style:style style:name="P90" style:family="paragraph" style:parent-style-name="Standard">
      <style:paragraph-properties fo:margin-top="0mm" fo:margin-bottom="1.99mm" style:contextual-spacing="false" fo:text-align="center" style:justify-single-word="false" fo:break-before="page"/>
      <style:text-properties style:font-name="Calibri1" fo:font-size="24pt" officeooo:paragraph-rsid="06589cc0" style:font-size-asian="24pt" style:font-size-complex="24pt"/>
    </style:style>
    <style:style style:name="P91" style:family="paragraph" style:parent-style-name="Standard">
      <style:paragraph-properties fo:text-align="left" style:justify-single-word="false"/>
      <style:text-properties style:font-name="Calibri1" officeooo:paragraph-rsid="06589cc0"/>
    </style:style>
    <style:style style:name="P92" style:family="paragraph" style:parent-style-name="Standard">
      <style:text-properties style:font-name="Calibri1" fo:font-size="13pt" style:text-underline-style="none" fo:font-weight="normal" officeooo:rsid="033ccd16" officeooo:paragraph-rsid="0659e501" style:font-size-asian="13pt" style:font-weight-asian="normal" style:font-size-complex="13pt" style:font-weight-complex="normal"/>
    </style:style>
    <style:style style:name="P93" style:family="paragraph" style:parent-style-name="Standard">
      <style:text-properties style:font-name="Calibri1" fo:font-size="13pt" fo:font-weight="normal" officeooo:rsid="033ccd16" officeooo:paragraph-rsid="0659c92a" fo:background-color="transparent" style:font-size-asian="13pt" style:font-weight-asian="normal" style:font-size-complex="13pt" style:font-weight-complex="normal"/>
    </style:style>
    <style:style style:name="P94" style:family="paragraph" style:parent-style-name="Standard">
      <style:text-properties style:font-name="Calibri1" fo:font-size="13pt" fo:font-weight="normal" officeooo:rsid="033ccd16" officeooo:paragraph-rsid="0659e501" fo:background-color="transparent" style:font-size-asian="13pt" style:font-weight-asian="normal" style:font-size-complex="13pt" style:font-weight-complex="normal"/>
    </style:style>
    <style:style style:name="P95" style:family="paragraph" style:parent-style-name="Standard">
      <style:text-properties style:font-name="Calibri1" fo:font-size="14pt" fo:font-weight="bold" officeooo:rsid="033ccd16" officeooo:paragraph-rsid="0662119e" fo:background-color="#eeeeee" style:font-size-asian="14pt" style:font-weight-asian="bold" style:font-size-complex="14pt" style:font-weight-complex="bold"/>
    </style:style>
    <style:style style:name="P96" style:family="paragraph" style:parent-style-name="Standard">
      <style:text-properties style:font-name="Calibri1" fo:font-size="14pt" fo:font-weight="bold" officeooo:rsid="033ccd16" officeooo:paragraph-rsid="06589cc0" fo:background-color="#eeeeee" style:font-size-asian="14pt" style:font-weight-asian="bold" style:font-size-complex="14pt" style:font-weight-complex="bold"/>
    </style:style>
    <style:style style:name="P97" style:family="paragraph" style:parent-style-name="Standard">
      <style:text-properties fo:color="#000000" loext:opacity="100%" style:font-name="Calibri1" fo:font-size="12pt" style:text-underline-style="solid" style:text-underline-width="auto" style:text-underline-color="font-color" fo:font-weight="normal" officeooo:rsid="0343e850" officeooo:paragraph-rsid="06589cc0" fo:background-color="transparent" style:font-size-asian="12pt" style:font-weight-asian="normal" style:font-size-complex="12pt" style:font-weight-complex="normal"/>
    </style:style>
    <style:style style:name="P98" style:family="paragraph" style:parent-style-name="Standard">
      <style:text-properties fo:color="#000000" loext:opacity="100%" style:font-name="Calibri1" fo:font-size="12pt" style:text-underline-style="none" fo:font-weight="normal" officeooo:rsid="03451dcc" officeooo:paragraph-rsid="06589cc0" fo:background-color="transparent" style:font-size-asian="12pt" style:font-weight-asian="normal" style:font-size-complex="12pt" style:font-weight-complex="normal"/>
    </style:style>
    <style:style style:name="P99" style:family="paragraph" style:parent-style-name="Standard">
      <style:text-properties fo:color="#000000" loext:opacity="100%" style:font-name="Calibri1" fo:font-size="12pt" fo:font-weight="normal" officeooo:rsid="03451dcc" officeooo:paragraph-rsid="06589cc0" fo:background-color="transparent" style:font-size-asian="12pt" style:font-weight-asian="normal" style:font-size-complex="12pt" style:font-weight-complex="normal"/>
    </style:style>
    <style:style style:name="P100" style:family="paragraph" style:parent-style-name="Standard">
      <style:text-properties fo:color="#000000" loext:opacity="100%" style:font-name="Calibri1" fo:font-size="12pt" style:text-underline-style="none" fo:font-weight="normal" officeooo:rsid="04aa2747" officeooo:paragraph-rsid="06589cc0" fo:background-color="transparent" style:font-size-asian="12pt" style:font-weight-asian="normal" style:font-size-complex="12pt" style:font-weight-complex="normal"/>
    </style:style>
    <style:style style:name="P101" style:family="paragraph" style:parent-style-name="Standard">
      <style:text-properties fo:color="#000000" loext:opacity="100%" style:font-name="Calibri1" fo:font-size="12pt" style:text-underline-style="none" fo:font-weight="normal" officeooo:rsid="0543dd29" officeooo:paragraph-rsid="06589cc0" fo:background-color="transparent" style:font-size-asian="12pt" style:font-weight-asian="normal" style:font-size-complex="12pt" style:font-weight-complex="normal"/>
    </style:style>
    <style:style style:name="P102" style:family="paragraph" style:parent-style-name="Standard">
      <style:text-properties fo:color="#000000" loext:opacity="100%" style:font-name="Calibri1" fo:font-size="12pt" fo:font-weight="normal" officeooo:rsid="03451dcc" officeooo:paragraph-rsid="06589cc0" style:font-size-asian="12pt" style:font-weight-asian="normal" style:font-size-complex="12pt" style:font-weight-complex="normal"/>
    </style:style>
    <style:style style:name="P103" style:family="paragraph" style:parent-style-name="Standard">
      <style:paragraph-properties fo:break-before="column"/>
      <style:text-properties fo:color="#000000" loext:opacity="100%" style:font-name="Calibri1" fo:font-size="12pt" fo:font-weight="normal" officeooo:rsid="03451dcc" officeooo:paragraph-rsid="06589cc0" style:font-size-asian="12pt" style:font-weight-asian="normal" style:font-size-complex="12pt" style:font-weight-complex="normal"/>
    </style:style>
    <style:style style:name="P104" style:family="paragraph" style:parent-style-name="Standard">
      <style:text-properties fo:color="#000000" loext:opacity="100%" style:font-name="Calibri1" fo:font-size="12pt" style:text-underline-style="none" fo:font-weight="normal" officeooo:rsid="061e40e0" officeooo:paragraph-rsid="06589cc0" fo:background-color="transparent" style:font-size-asian="12pt" style:font-weight-asian="normal" style:font-size-complex="12pt" style:font-weight-complex="normal"/>
    </style:style>
    <style:style style:name="P105" style:family="paragraph" style:parent-style-name="Standard">
      <style:text-properties fo:color="#000000" loext:opacity="100%" style:font-name="Calibri1" fo:font-size="12pt" style:text-underline-style="none" fo:font-weight="normal" officeooo:rsid="035c2771" officeooo:paragraph-rsid="06589cc0" fo:background-color="transparent" style:font-size-asian="12pt" style:font-weight-asian="normal" style:font-size-complex="12pt" style:font-weight-complex="normal"/>
    </style:style>
    <style:style style:name="P106" style:family="paragraph" style:parent-style-name="Standard">
      <style:paragraph-properties fo:break-before="column"/>
      <style:text-properties fo:color="#000000" loext:opacity="100%" style:font-name="Calibri1" fo:font-size="12pt" style:text-underline-style="none" fo:font-weight="normal" officeooo:rsid="0346ca07" officeooo:paragraph-rsid="06589cc0" fo:background-color="transparent" style:font-size-asian="12pt" style:font-weight-asian="normal" style:font-size-complex="12pt" style:font-weight-complex="normal"/>
    </style:style>
    <style:style style:name="P107" style:family="paragraph" style:parent-style-name="Standard">
      <style:text-properties fo:color="#000000" loext:opacity="100%" style:font-name="Calibri1" fo:font-size="12pt" style:text-underline-style="none" fo:font-weight="normal" officeooo:rsid="0346ca07" officeooo:paragraph-rsid="06589cc0" fo:background-color="transparent" style:font-size-asian="12pt" style:font-weight-asian="normal" style:font-size-complex="12pt" style:font-weight-complex="normal"/>
    </style:style>
    <style:style style:name="P108" style:family="paragraph" style:parent-style-name="Standard">
      <style:text-properties fo:color="#000000" loext:opacity="100%" style:font-name="Calibri1" fo:font-size="12pt" fo:font-weight="normal" officeooo:rsid="0346ca07" officeooo:paragraph-rsid="06589cc0" style:font-size-asian="12pt" style:font-weight-asian="normal" style:font-size-complex="12pt" style:font-weight-complex="normal"/>
    </style:style>
    <style:style style:name="P109" style:family="paragraph" style:parent-style-name="Standard">
      <style:text-properties fo:color="#000000" loext:opacity="100%" style:font-name="Calibri1" fo:font-size="12pt" style:text-underline-style="none" fo:font-weight="normal" officeooo:rsid="0441a80c" officeooo:paragraph-rsid="06589cc0" fo:background-color="transparent" style:font-size-asian="12pt" style:font-weight-asian="normal" style:font-size-complex="12pt" style:font-weight-complex="normal"/>
    </style:style>
    <style:style style:name="P110" style:family="paragraph" style:parent-style-name="Standard">
      <style:text-properties fo:color="#000000" loext:opacity="100%" style:font-name="Calibri1" fo:font-size="12pt" style:text-underline-style="none" fo:font-weight="normal" officeooo:rsid="0384e04a" officeooo:paragraph-rsid="06589cc0" fo:background-color="transparent" style:font-size-asian="12pt" style:font-weight-asian="normal" style:font-size-complex="12pt" style:font-weight-complex="normal"/>
    </style:style>
    <style:style style:name="P111" style:family="paragraph" style:parent-style-name="Standard">
      <style:text-properties fo:color="#000000" loext:opacity="100%" style:font-name="Calibri1" fo:font-size="12pt" style:text-underline-style="none" fo:font-weight="normal" officeooo:rsid="04a89f77" officeooo:paragraph-rsid="06589cc0" fo:background-color="transparent" style:font-size-asian="12pt" style:font-weight-asian="normal" style:font-size-complex="12pt" style:font-weight-complex="normal"/>
    </style:style>
    <style:style style:name="P112" style:family="paragraph" style:parent-style-name="Standard">
      <style:text-properties fo:color="#000000" loext:opacity="100%" style:font-name="Calibri1" fo:font-size="12pt" style:text-underline-style="none" fo:font-weight="normal" officeooo:rsid="04ab8e9a" officeooo:paragraph-rsid="06589cc0" fo:background-color="transparent" style:font-size-asian="12pt" style:font-weight-asian="normal" style:font-size-complex="12pt" style:font-weight-complex="normal"/>
    </style:style>
    <style:style style:name="P113" style:family="paragraph" style:parent-style-name="Standard">
      <style:paragraph-properties fo:text-align="left" style:justify-single-word="false"/>
      <style:text-properties fo:color="#000000" loext:opacity="100%" style:font-name="Calibri1" fo:font-weight="bold" officeooo:rsid="04abb9ee" officeooo:paragraph-rsid="06589cc0" style:font-weight-asian="bold" style:font-weight-complex="bold"/>
    </style:style>
    <style:style style:name="P114" style:family="paragraph" style:parent-style-name="Standard">
      <style:paragraph-properties fo:text-align="left" style:justify-single-word="false"/>
      <style:text-properties fo:color="#000000" loext:opacity="100%" style:font-name="Calibri1" fo:font-size="13pt" style:text-underline-style="solid" style:text-underline-width="auto" style:text-underline-color="font-color" fo:font-weight="normal" officeooo:rsid="04acf4f4" officeooo:paragraph-rsid="06589cc0" style:font-size-asian="13pt" style:font-weight-asian="normal" style:font-size-complex="13pt" style:font-weight-complex="normal"/>
    </style:style>
    <style:style style:name="P115" style:family="paragraph" style:parent-style-name="Standard">
      <style:paragraph-properties fo:text-align="left" style:justify-single-word="false"/>
      <style:text-properties fo:color="#000000" loext:opacity="100%" style:font-name="Calibri1" fo:font-size="12pt" style:text-underline-style="none" fo:font-weight="normal" officeooo:rsid="04acf4f4" officeooo:paragraph-rsid="06589cc0" style:font-size-asian="12pt" style:font-weight-asian="normal" style:font-size-complex="12pt" style:font-weight-complex="normal"/>
    </style:style>
    <style:style style:name="P116" style:family="paragraph" style:parent-style-name="Standard">
      <style:paragraph-properties fo:text-align="left" style:justify-single-word="false"/>
      <style:text-properties style:font-name="Calibri1" fo:font-size="10pt" style:text-underline-style="none" fo:font-weight="normal" officeooo:rsid="06873a14" officeooo:paragraph-rsid="06589cc0" style:font-size-asian="10pt" style:font-weight-asian="normal" style:font-size-complex="10pt" style:font-weight-complex="normal"/>
    </style:style>
    <style:style style:name="P117" style:family="paragraph" style:parent-style-name="Standard">
      <style:paragraph-properties fo:margin-top="0mm" fo:margin-bottom="1.99mm" style:contextual-spacing="false" fo:text-align="center" style:justify-single-word="false" fo:break-before="page"/>
      <style:text-properties style:font-name="Calibri1" fo:font-size="24pt" officeooo:paragraph-rsid="065e8e98" style:font-size-asian="24pt" style:font-size-complex="24pt"/>
    </style:style>
    <style:style style:name="P118" style:family="paragraph" style:parent-style-name="Standard">
      <style:paragraph-properties fo:text-align="left" style:justify-single-word="false"/>
      <style:text-properties style:font-name="Calibri1" officeooo:paragraph-rsid="065e8e98"/>
    </style:style>
    <style:style style:name="P119" style:family="paragraph" style:parent-style-name="Standard">
      <style:text-properties style:font-name="Calibri1" fo:font-size="13pt" style:text-underline-style="none" fo:font-weight="normal" officeooo:rsid="033ccd16" officeooo:paragraph-rsid="066f3fd1" style:font-size-asian="13pt" style:font-weight-asian="normal" style:font-size-complex="13pt" style:font-weight-complex="normal"/>
    </style:style>
    <style:style style:name="P120" style:family="paragraph" style:parent-style-name="Standard">
      <style:text-properties style:font-name="Calibri1" fo:font-size="13pt" fo:font-weight="normal" officeooo:rsid="033ccd16" officeooo:paragraph-rsid="065e8e98" fo:background-color="transparent" style:font-size-asian="13pt" style:font-weight-asian="normal" style:font-size-complex="13pt" style:font-weight-complex="normal"/>
    </style:style>
    <style:style style:name="P121" style:family="paragraph" style:parent-style-name="Standard">
      <style:text-properties style:font-name="Calibri1" fo:font-size="14pt" fo:font-weight="bold" officeooo:rsid="033ccd16" officeooo:paragraph-rsid="0660e850" fo:background-color="#eeeeee" style:font-size-asian="14pt" style:font-weight-asian="bold" style:font-size-complex="14pt" style:font-weight-complex="bold"/>
    </style:style>
    <style:style style:name="P122" style:family="paragraph" style:parent-style-name="Standard">
      <style:text-properties style:font-name="Calibri1" fo:font-size="14pt" fo:font-weight="bold" officeooo:rsid="033ccd16" officeooo:paragraph-rsid="065e8e98" fo:background-color="#eeeeee" style:font-size-asian="14pt" style:font-weight-asian="bold" style:font-size-complex="14pt" style:font-weight-complex="bold"/>
    </style:style>
    <style:style style:name="P123" style:family="paragraph" style:parent-style-name="Standard">
      <style:text-properties fo:color="#000000" loext:opacity="100%" style:font-name="Calibri1" fo:font-size="12pt" style:text-underline-style="solid" style:text-underline-width="auto" style:text-underline-color="font-color" fo:font-weight="normal" officeooo:rsid="0343e850" officeooo:paragraph-rsid="065e8e98" fo:background-color="transparent" style:font-size-asian="12pt" style:font-weight-asian="normal" style:font-size-complex="12pt" style:font-weight-complex="normal"/>
    </style:style>
    <style:style style:name="P124" style:family="paragraph" style:parent-style-name="Standard">
      <style:text-properties fo:color="#000000" loext:opacity="100%" style:font-name="Calibri1" fo:font-size="12pt" style:text-underline-style="none" fo:font-weight="normal" officeooo:rsid="03451dcc" officeooo:paragraph-rsid="065e8e98" fo:background-color="transparent" style:font-size-asian="12pt" style:font-weight-asian="normal" style:font-size-complex="12pt" style:font-weight-complex="normal"/>
    </style:style>
    <style:style style:name="P125" style:family="paragraph" style:parent-style-name="Standard">
      <style:text-properties fo:color="#000000" loext:opacity="100%" style:font-name="Calibri1" fo:font-size="12pt" fo:font-weight="normal" officeooo:rsid="03451dcc" officeooo:paragraph-rsid="065e8e98" fo:background-color="transparent" style:font-size-asian="12pt" style:font-weight-asian="normal" style:font-size-complex="12pt" style:font-weight-complex="normal"/>
    </style:style>
    <style:style style:name="P126" style:family="paragraph" style:parent-style-name="Standard">
      <style:text-properties fo:color="#000000" loext:opacity="100%" style:font-name="Calibri1" fo:font-size="12pt" style:text-underline-style="none" fo:font-weight="normal" officeooo:rsid="04aa2747" officeooo:paragraph-rsid="065e8e98" fo:background-color="transparent" style:font-size-asian="12pt" style:font-weight-asian="normal" style:font-size-complex="12pt" style:font-weight-complex="normal"/>
    </style:style>
    <style:style style:name="P127" style:family="paragraph" style:parent-style-name="Standard">
      <style:text-properties fo:color="#000000" loext:opacity="100%" style:font-name="Calibri1" fo:font-size="12pt" style:text-underline-style="none" fo:font-weight="normal" officeooo:rsid="0543dd29" officeooo:paragraph-rsid="065e8e98" fo:background-color="transparent" style:font-size-asian="12pt" style:font-weight-asian="normal" style:font-size-complex="12pt" style:font-weight-complex="normal"/>
    </style:style>
    <style:style style:name="P128" style:family="paragraph" style:parent-style-name="Standard">
      <style:text-properties fo:color="#000000" loext:opacity="100%" style:font-name="Calibri1" fo:font-size="12pt" fo:font-weight="normal" officeooo:rsid="03451dcc" officeooo:paragraph-rsid="065e8e98" style:font-size-asian="12pt" style:font-weight-asian="normal" style:font-size-complex="12pt" style:font-weight-complex="normal"/>
    </style:style>
    <style:style style:name="P129" style:family="paragraph" style:parent-style-name="Standard">
      <style:paragraph-properties fo:break-before="column"/>
      <style:text-properties fo:color="#000000" loext:opacity="100%" style:font-name="Calibri1" fo:font-size="12pt" fo:font-weight="normal" officeooo:rsid="03451dcc" officeooo:paragraph-rsid="065e8e98" style:font-size-asian="12pt" style:font-weight-asian="normal" style:font-size-complex="12pt" style:font-weight-complex="normal"/>
    </style:style>
    <style:style style:name="P130" style:family="paragraph" style:parent-style-name="Standard">
      <style:text-properties fo:color="#000000" loext:opacity="100%" style:font-name="Calibri1" fo:font-size="12pt" style:text-underline-style="none" fo:font-weight="normal" officeooo:rsid="061e40e0" officeooo:paragraph-rsid="065e8e98" fo:background-color="transparent" style:font-size-asian="12pt" style:font-weight-asian="normal" style:font-size-complex="12pt" style:font-weight-complex="normal"/>
    </style:style>
    <style:style style:name="P131" style:family="paragraph" style:parent-style-name="Standard">
      <style:text-properties fo:color="#000000" loext:opacity="100%" style:font-name="Calibri1" fo:font-size="12pt" style:text-underline-style="none" fo:font-weight="normal" officeooo:rsid="035c2771" officeooo:paragraph-rsid="065e8e98" fo:background-color="transparent" style:font-size-asian="12pt" style:font-weight-asian="normal" style:font-size-complex="12pt" style:font-weight-complex="normal"/>
    </style:style>
    <style:style style:name="P132" style:family="paragraph" style:parent-style-name="Standard">
      <style:paragraph-properties fo:break-before="column"/>
      <style:text-properties fo:color="#000000" loext:opacity="100%" style:font-name="Calibri1" fo:font-size="12pt" style:text-underline-style="none" fo:font-weight="normal" officeooo:rsid="0346ca07" officeooo:paragraph-rsid="065e8e98" fo:background-color="transparent" style:font-size-asian="12pt" style:font-weight-asian="normal" style:font-size-complex="12pt" style:font-weight-complex="normal"/>
    </style:style>
    <style:style style:name="P133" style:family="paragraph" style:parent-style-name="Standard">
      <style:text-properties fo:color="#000000" loext:opacity="100%" style:font-name="Calibri1" fo:font-size="12pt" style:text-underline-style="none" fo:font-weight="normal" officeooo:rsid="0346ca07" officeooo:paragraph-rsid="065e8e98" fo:background-color="transparent" style:font-size-asian="12pt" style:font-weight-asian="normal" style:font-size-complex="12pt" style:font-weight-complex="normal"/>
    </style:style>
    <style:style style:name="P134" style:family="paragraph" style:parent-style-name="Standard">
      <style:text-properties fo:color="#000000" loext:opacity="100%" style:font-name="Calibri1" fo:font-size="12pt" fo:font-weight="normal" officeooo:rsid="0346ca07" officeooo:paragraph-rsid="065e8e98" style:font-size-asian="12pt" style:font-weight-asian="normal" style:font-size-complex="12pt" style:font-weight-complex="normal"/>
    </style:style>
    <style:style style:name="P135" style:family="paragraph" style:parent-style-name="Standard">
      <style:text-properties fo:color="#000000" loext:opacity="100%" style:font-name="Calibri1" fo:font-size="12pt" style:text-underline-style="none" fo:font-weight="normal" officeooo:rsid="0441a80c" officeooo:paragraph-rsid="065e8e98" fo:background-color="transparent" style:font-size-asian="12pt" style:font-weight-asian="normal" style:font-size-complex="12pt" style:font-weight-complex="normal"/>
    </style:style>
    <style:style style:name="P136" style:family="paragraph" style:parent-style-name="Standard">
      <style:text-properties fo:color="#000000" loext:opacity="100%" style:font-name="Calibri1" fo:font-size="12pt" style:text-underline-style="none" fo:font-weight="normal" officeooo:rsid="0384e04a" officeooo:paragraph-rsid="065e8e98" fo:background-color="transparent" style:font-size-asian="12pt" style:font-weight-asian="normal" style:font-size-complex="12pt" style:font-weight-complex="normal"/>
    </style:style>
    <style:style style:name="P137" style:family="paragraph" style:parent-style-name="Standard">
      <style:text-properties fo:color="#000000" loext:opacity="100%" style:font-name="Calibri1" fo:font-size="12pt" style:text-underline-style="none" fo:font-weight="normal" officeooo:rsid="04a89f77" officeooo:paragraph-rsid="065e8e98" fo:background-color="transparent" style:font-size-asian="12pt" style:font-weight-asian="normal" style:font-size-complex="12pt" style:font-weight-complex="normal"/>
    </style:style>
    <style:style style:name="P138" style:family="paragraph" style:parent-style-name="Standard">
      <style:text-properties fo:color="#000000" loext:opacity="100%" style:font-name="Calibri1" fo:font-size="12pt" style:text-underline-style="none" fo:font-weight="normal" officeooo:rsid="04ab8e9a" officeooo:paragraph-rsid="065e8e98" fo:background-color="transparent" style:font-size-asian="12pt" style:font-weight-asian="normal" style:font-size-complex="12pt" style:font-weight-complex="normal"/>
    </style:style>
    <style:style style:name="P139" style:family="paragraph" style:parent-style-name="Standard">
      <style:paragraph-properties fo:text-align="left" style:justify-single-word="false"/>
      <style:text-properties fo:color="#000000" loext:opacity="100%" style:font-name="Calibri1" fo:font-weight="bold" officeooo:rsid="04abb9ee" officeooo:paragraph-rsid="065e8e98" style:font-weight-asian="bold" style:font-weight-complex="bold"/>
    </style:style>
    <style:style style:name="P140" style:family="paragraph" style:parent-style-name="Standard">
      <style:paragraph-properties fo:text-align="left" style:justify-single-word="false"/>
      <style:text-properties fo:color="#808080" loext:opacity="100%" style:font-name="Calibri1" fo:font-size="12pt" style:text-underline-style="none" fo:font-weight="normal" officeooo:rsid="065e8e98" officeooo:paragraph-rsid="065e8e98" style:font-size-asian="12pt" style:font-weight-asian="normal" style:font-size-complex="12pt" style:font-weight-complex="normal"/>
    </style:style>
    <style:style style:name="P141" style:family="paragraph" style:parent-style-name="Standard">
      <style:paragraph-properties fo:text-align="left" style:justify-single-word="false"/>
      <style:text-properties fo:color="#000000" loext:opacity="100%" style:font-name="Calibri1" fo:font-size="13pt" style:text-underline-style="solid" style:text-underline-width="auto" style:text-underline-color="font-color" fo:font-weight="normal" officeooo:rsid="04acf4f4" officeooo:paragraph-rsid="065e8e98" style:font-size-asian="13pt" style:font-weight-asian="normal" style:font-size-complex="13pt" style:font-weight-complex="normal"/>
    </style:style>
    <style:style style:name="P142" style:family="paragraph" style:parent-style-name="Standard">
      <style:paragraph-properties fo:text-align="left" style:justify-single-word="false"/>
      <style:text-properties fo:color="#000000" loext:opacity="100%" style:font-name="Calibri1" fo:font-size="12pt" style:text-underline-style="none" fo:font-weight="normal" officeooo:rsid="04acf4f4" officeooo:paragraph-rsid="065e8e98" style:font-size-asian="12pt" style:font-weight-asian="normal" style:font-size-complex="12pt" style:font-weight-complex="normal"/>
    </style:style>
    <style:style style:name="P143" style:family="paragraph" style:parent-style-name="Standard">
      <style:paragraph-properties fo:text-align="left" style:justify-single-word="false"/>
      <style:text-properties fo:color="#000000" loext:opacity="100%" style:font-name="Calibri1" fo:font-size="12pt" style:text-underline-style="solid" style:text-underline-width="auto" style:text-underline-color="font-color" fo:font-weight="normal" officeooo:rsid="04acf4f4" officeooo:paragraph-rsid="065e8e98" style:font-size-asian="12pt" style:font-weight-asian="normal" style:font-size-complex="12pt" style:font-weight-complex="normal"/>
    </style:style>
    <style:style style:name="P144" style:family="paragraph" style:parent-style-name="Standard">
      <style:paragraph-properties fo:text-align="left" style:justify-single-word="false"/>
      <style:text-properties fo:color="#000000" loext:opacity="100%" style:font-name="Calibri1" fo:font-size="10pt" style:text-underline-style="none" fo:font-weight="normal" officeooo:rsid="063c8220" officeooo:paragraph-rsid="065e8e98" style:font-size-asian="10pt" style:font-weight-asian="normal" style:font-size-complex="10pt" style:font-weight-complex="normal"/>
    </style:style>
    <style:style style:name="P145" style:family="paragraph" style:parent-style-name="Standard">
      <style:paragraph-properties fo:margin-top="0mm" fo:margin-bottom="1.99mm" style:contextual-spacing="false" fo:text-align="center" style:justify-single-word="false" fo:break-before="page"/>
      <style:text-properties style:font-name="Calibri1" fo:font-size="24pt" officeooo:paragraph-rsid="06671315" style:font-size-asian="24pt" style:font-size-complex="24pt"/>
    </style:style>
    <style:style style:name="P146" style:family="paragraph" style:parent-style-name="Standard">
      <style:paragraph-properties fo:text-align="left" style:justify-single-word="false"/>
      <style:text-properties style:font-name="Calibri1" officeooo:paragraph-rsid="06671315"/>
    </style:style>
    <style:style style:name="P147" style:family="paragraph" style:parent-style-name="Standard">
      <style:text-properties style:font-name="Calibri1" fo:font-size="13pt" style:text-underline-style="none" fo:font-weight="normal" officeooo:rsid="033ccd16" officeooo:paragraph-rsid="066be707" style:font-size-asian="13pt" style:font-weight-asian="normal" style:font-size-complex="13pt" style:font-weight-complex="normal"/>
    </style:style>
    <style:style style:name="P148" style:family="paragraph" style:parent-style-name="Standard">
      <style:text-properties style:font-name="Calibri1" fo:font-size="13pt" fo:font-weight="normal" officeooo:rsid="033ccd16" officeooo:paragraph-rsid="06682830" fo:background-color="transparent" style:font-size-asian="13pt" style:font-weight-asian="normal" style:font-size-complex="13pt" style:font-weight-complex="normal"/>
    </style:style>
    <style:style style:name="P149" style:family="paragraph" style:parent-style-name="Standard">
      <style:text-properties style:font-name="Calibri1" fo:font-size="13pt" fo:font-weight="normal" officeooo:rsid="033ccd16" officeooo:paragraph-rsid="06671315" fo:background-color="transparent" style:font-size-asian="13pt" style:font-weight-asian="normal" style:font-size-complex="13pt" style:font-weight-complex="normal"/>
    </style:style>
    <style:style style:name="P150" style:family="paragraph" style:parent-style-name="Standard">
      <style:text-properties style:font-name="Calibri1" fo:font-size="14pt" fo:font-weight="bold" officeooo:rsid="033ccd16" officeooo:paragraph-rsid="06671315" fo:background-color="#eeeeee" style:font-size-asian="14pt" style:font-weight-asian="bold" style:font-size-complex="14pt" style:font-weight-complex="bold"/>
    </style:style>
    <style:style style:name="P151" style:family="paragraph" style:parent-style-name="Standard">
      <style:text-properties style:font-name="Calibri1" fo:font-size="14pt" fo:font-weight="bold" officeooo:rsid="033ccd16" officeooo:paragraph-rsid="066be707" fo:background-color="#eeeeee" style:font-size-asian="14pt" style:font-weight-asian="bold" style:font-size-complex="14pt" style:font-weight-complex="bold"/>
    </style:style>
    <style:style style:name="P152" style:family="paragraph" style:parent-style-name="Standard">
      <style:text-properties fo:color="#000000" loext:opacity="100%" style:font-name="Calibri1" fo:font-size="12pt" style:text-underline-style="solid" style:text-underline-width="auto" style:text-underline-color="font-color" fo:font-weight="normal" officeooo:rsid="0343e850" officeooo:paragraph-rsid="06671315" fo:background-color="transparent" style:font-size-asian="12pt" style:font-weight-asian="normal" style:font-size-complex="12pt" style:font-weight-complex="normal"/>
    </style:style>
    <style:style style:name="P153" style:family="paragraph" style:parent-style-name="Standard">
      <style:text-properties fo:color="#000000" loext:opacity="100%" style:font-name="Calibri1" fo:font-size="12pt" style:text-underline-style="none" fo:font-weight="normal" officeooo:rsid="03451dcc" officeooo:paragraph-rsid="06671315" fo:background-color="transparent" style:font-size-asian="12pt" style:font-weight-asian="normal" style:font-size-complex="12pt" style:font-weight-complex="normal"/>
    </style:style>
    <style:style style:name="P154" style:family="paragraph" style:parent-style-name="Standard">
      <style:text-properties fo:color="#000000" loext:opacity="100%" style:font-name="Calibri1" fo:font-size="12pt" fo:font-weight="normal" officeooo:rsid="03451dcc" officeooo:paragraph-rsid="06671315" fo:background-color="transparent" style:font-size-asian="12pt" style:font-weight-asian="normal" style:font-size-complex="12pt" style:font-weight-complex="normal"/>
    </style:style>
    <style:style style:name="P155" style:family="paragraph" style:parent-style-name="Standard">
      <style:text-properties fo:color="#000000" loext:opacity="100%" style:font-name="Calibri1" fo:font-size="12pt" style:text-underline-style="none" fo:font-weight="normal" officeooo:rsid="04aa2747" officeooo:paragraph-rsid="06671315" fo:background-color="transparent" style:font-size-asian="12pt" style:font-weight-asian="normal" style:font-size-complex="12pt" style:font-weight-complex="normal"/>
    </style:style>
    <style:style style:name="P156" style:family="paragraph" style:parent-style-name="Standard">
      <style:text-properties fo:color="#000000" loext:opacity="100%" style:font-name="Calibri1" fo:font-size="12pt" style:text-underline-style="none" fo:font-weight="normal" officeooo:rsid="0543dd29" officeooo:paragraph-rsid="06671315" fo:background-color="transparent" style:font-size-asian="12pt" style:font-weight-asian="normal" style:font-size-complex="12pt" style:font-weight-complex="normal"/>
    </style:style>
    <style:style style:name="P157" style:family="paragraph" style:parent-style-name="Standard">
      <style:text-properties fo:color="#000000" loext:opacity="100%" style:font-name="Calibri1" fo:font-size="12pt" fo:font-weight="normal" officeooo:rsid="03451dcc" officeooo:paragraph-rsid="06671315" style:font-size-asian="12pt" style:font-weight-asian="normal" style:font-size-complex="12pt" style:font-weight-complex="normal"/>
    </style:style>
    <style:style style:name="P158" style:family="paragraph" style:parent-style-name="Standard">
      <style:paragraph-properties fo:break-before="column"/>
      <style:text-properties fo:color="#000000" loext:opacity="100%" style:font-name="Calibri1" fo:font-size="12pt" fo:font-weight="normal" officeooo:rsid="03451dcc" officeooo:paragraph-rsid="06671315" style:font-size-asian="12pt" style:font-weight-asian="normal" style:font-size-complex="12pt" style:font-weight-complex="normal"/>
    </style:style>
    <style:style style:name="P159" style:family="paragraph" style:parent-style-name="Standard">
      <style:text-properties fo:color="#000000" loext:opacity="100%" style:font-name="Calibri1" fo:font-size="12pt" style:text-underline-style="none" fo:font-weight="normal" officeooo:rsid="061e40e0" officeooo:paragraph-rsid="06671315" fo:background-color="transparent" style:font-size-asian="12pt" style:font-weight-asian="normal" style:font-size-complex="12pt" style:font-weight-complex="normal"/>
    </style:style>
    <style:style style:name="P160" style:family="paragraph" style:parent-style-name="Standard">
      <style:text-properties fo:color="#000000" loext:opacity="100%" style:font-name="Calibri1" fo:font-size="12pt" style:text-underline-style="none" fo:font-weight="normal" officeooo:rsid="035c2771" officeooo:paragraph-rsid="06671315" fo:background-color="transparent" style:font-size-asian="12pt" style:font-weight-asian="normal" style:font-size-complex="12pt" style:font-weight-complex="normal"/>
    </style:style>
    <style:style style:name="P161" style:family="paragraph" style:parent-style-name="Standard">
      <style:paragraph-properties fo:break-before="column"/>
      <style:text-properties fo:color="#000000" loext:opacity="100%" style:font-name="Calibri1" fo:font-size="12pt" style:text-underline-style="none" fo:font-weight="normal" officeooo:rsid="0346ca07" officeooo:paragraph-rsid="06671315" fo:background-color="transparent" style:font-size-asian="12pt" style:font-weight-asian="normal" style:font-size-complex="12pt" style:font-weight-complex="normal"/>
    </style:style>
    <style:style style:name="P162" style:family="paragraph" style:parent-style-name="Standard">
      <style:text-properties fo:color="#000000" loext:opacity="100%" style:font-name="Calibri1" fo:font-size="12pt" style:text-underline-style="none" fo:font-weight="normal" officeooo:rsid="0346ca07" officeooo:paragraph-rsid="06671315" fo:background-color="transparent" style:font-size-asian="12pt" style:font-weight-asian="normal" style:font-size-complex="12pt" style:font-weight-complex="normal"/>
    </style:style>
    <style:style style:name="P163" style:family="paragraph" style:parent-style-name="Standard">
      <style:text-properties fo:color="#000000" loext:opacity="100%" style:font-name="Calibri1" fo:font-size="12pt" fo:font-weight="normal" officeooo:rsid="0346ca07" officeooo:paragraph-rsid="06671315" style:font-size-asian="12pt" style:font-weight-asian="normal" style:font-size-complex="12pt" style:font-weight-complex="normal"/>
    </style:style>
    <style:style style:name="P164" style:family="paragraph" style:parent-style-name="Standard">
      <style:text-properties fo:color="#000000" loext:opacity="100%" style:font-name="Calibri1" fo:font-size="12pt" style:text-underline-style="none" fo:font-weight="normal" officeooo:rsid="0441a80c" officeooo:paragraph-rsid="06671315" fo:background-color="transparent" style:font-size-asian="12pt" style:font-weight-asian="normal" style:font-size-complex="12pt" style:font-weight-complex="normal"/>
    </style:style>
    <style:style style:name="P165" style:family="paragraph" style:parent-style-name="Standard">
      <style:text-properties fo:color="#000000" loext:opacity="100%" style:font-name="Calibri1" fo:font-size="12pt" style:text-underline-style="none" fo:font-weight="normal" officeooo:rsid="0384e04a" officeooo:paragraph-rsid="06671315" fo:background-color="transparent" style:font-size-asian="12pt" style:font-weight-asian="normal" style:font-size-complex="12pt" style:font-weight-complex="normal"/>
    </style:style>
    <style:style style:name="P166" style:family="paragraph" style:parent-style-name="Standard">
      <style:text-properties fo:color="#000000" loext:opacity="100%" style:font-name="Calibri1" fo:font-size="12pt" style:text-underline-style="none" fo:font-weight="normal" officeooo:rsid="04a89f77" officeooo:paragraph-rsid="06671315" fo:background-color="transparent" style:font-size-asian="12pt" style:font-weight-asian="normal" style:font-size-complex="12pt" style:font-weight-complex="normal"/>
    </style:style>
    <style:style style:name="P167" style:family="paragraph" style:parent-style-name="Standard">
      <style:text-properties fo:color="#000000" loext:opacity="100%" style:font-name="Calibri1" fo:font-size="12pt" style:text-underline-style="none" fo:font-weight="normal" officeooo:rsid="04ab8e9a" officeooo:paragraph-rsid="06671315" fo:background-color="transparent" style:font-size-asian="12pt" style:font-weight-asian="normal" style:font-size-complex="12pt" style:font-weight-complex="normal"/>
    </style:style>
    <style:style style:name="P168" style:family="paragraph" style:parent-style-name="Standard">
      <style:paragraph-properties fo:text-align="left" style:justify-single-word="false"/>
      <style:text-properties fo:color="#000000" loext:opacity="100%" style:font-name="Calibri1" fo:font-weight="bold" officeooo:rsid="04abb9ee" officeooo:paragraph-rsid="06671315" style:font-weight-asian="bold" style:font-weight-complex="bold"/>
    </style:style>
    <style:style style:name="P169" style:family="paragraph" style:parent-style-name="Standard">
      <style:paragraph-properties fo:text-align="left" style:justify-single-word="false"/>
      <style:text-properties fo:color="#000000" loext:opacity="100%" style:font-name="Calibri1" fo:font-size="13pt" style:text-underline-style="solid" style:text-underline-width="auto" style:text-underline-color="font-color" fo:font-weight="normal" officeooo:rsid="04acf4f4" officeooo:paragraph-rsid="06671315" style:font-size-asian="13pt" style:font-weight-asian="normal" style:font-size-complex="13pt" style:font-weight-complex="normal"/>
    </style:style>
    <style:style style:name="P170" style:family="paragraph" style:parent-style-name="Standard">
      <style:paragraph-properties fo:text-align="left" style:justify-single-word="false"/>
      <style:text-properties fo:color="#000000" loext:opacity="100%" style:font-name="Calibri1" fo:font-size="12pt" style:text-underline-style="none" fo:font-weight="normal" officeooo:rsid="04acf4f4" officeooo:paragraph-rsid="06671315" style:font-size-asian="12pt" style:font-weight-asian="normal" style:font-size-complex="12pt" style:font-weight-complex="normal"/>
    </style:style>
    <style:style style:name="P171" style:family="paragraph" style:parent-style-name="Standard">
      <style:paragraph-properties fo:text-align="left" style:justify-single-word="false"/>
      <style:text-properties fo:color="#000000" loext:opacity="100%" style:font-name="Calibri1" fo:font-size="12pt" style:text-underline-style="solid" style:text-underline-width="auto" style:text-underline-color="font-color" fo:font-weight="normal" officeooo:rsid="04acf4f4" officeooo:paragraph-rsid="06671315" style:font-size-asian="12pt" style:font-weight-asian="normal" style:font-size-complex="12pt" style:font-weight-complex="normal"/>
    </style:style>
    <style:style style:name="P172" style:family="paragraph" style:parent-style-name="Standard">
      <style:paragraph-properties fo:text-align="left" style:justify-single-word="false"/>
      <style:text-properties fo:color="#000000" loext:opacity="100%" style:font-name="Calibri1" fo:font-size="10pt" style:text-underline-style="none" fo:font-weight="normal" officeooo:rsid="063c8220" officeooo:paragraph-rsid="06671315" style:font-size-asian="10pt" style:font-weight-asian="normal" style:font-size-complex="10pt" style:font-weight-complex="normal"/>
    </style:style>
    <style:style style:name="P173" style:family="paragraph" style:parent-style-name="Standard">
      <style:paragraph-properties fo:margin-top="0mm" fo:margin-bottom="1.99mm" style:contextual-spacing="false" fo:text-align="center" style:justify-single-word="false" fo:break-before="page"/>
      <style:text-properties style:font-name="Calibri1" fo:font-size="24pt" officeooo:paragraph-rsid="06703299" style:font-size-asian="24pt" style:font-size-complex="24pt"/>
    </style:style>
    <style:style style:name="P174" style:family="paragraph" style:parent-style-name="Standard">
      <style:paragraph-properties fo:text-align="left" style:justify-single-word="false"/>
      <style:text-properties style:font-name="Calibri1" officeooo:paragraph-rsid="0692175a"/>
    </style:style>
    <style:style style:name="P175" style:family="paragraph" style:parent-style-name="Standard">
      <style:text-properties style:font-name="Calibri1" fo:font-size="13pt" style:text-underline-style="none" fo:font-weight="normal" officeooo:rsid="033ccd16" officeooo:paragraph-rsid="06703299" style:font-size-asian="13pt" style:font-weight-asian="normal" style:font-size-complex="13pt" style:font-weight-complex="normal"/>
    </style:style>
    <style:style style:name="P176" style:family="paragraph" style:parent-style-name="Standard">
      <style:text-properties style:font-name="Calibri1" fo:font-size="13pt" fo:font-weight="normal" officeooo:rsid="033ccd16" officeooo:paragraph-rsid="06703299" fo:background-color="transparent" style:font-size-asian="13pt" style:font-weight-asian="normal" style:font-size-complex="13pt" style:font-weight-complex="normal"/>
    </style:style>
    <style:style style:name="P177" style:family="paragraph" style:parent-style-name="Standard">
      <style:paragraph-properties fo:margin-top="0.49mm" fo:margin-bottom="0mm" style:contextual-spacing="false"/>
      <style:text-properties style:font-name="Calibri1" fo:font-size="14pt" fo:font-weight="bold" officeooo:rsid="033ccd16" officeooo:paragraph-rsid="0690ae4a" style:font-size-asian="14pt" style:font-weight-asian="bold" style:font-size-complex="14pt" style:font-weight-complex="bold"/>
    </style:style>
    <style:style style:name="P178" style:family="paragraph" style:parent-style-name="Standard">
      <style:text-properties style:font-name="Calibri1" fo:font-size="14pt" fo:font-weight="bold" officeooo:rsid="033ccd16" officeooo:paragraph-rsid="06703299" fo:background-color="#eeeeee" style:font-size-asian="14pt" style:font-weight-asian="bold" style:font-size-complex="14pt" style:font-weight-complex="bold"/>
    </style:style>
    <style:style style:name="P179" style:family="paragraph" style:parent-style-name="Standard">
      <style:text-properties fo:color="#000000" loext:opacity="100%" style:font-name="Calibri1" fo:font-size="12pt" style:text-underline-style="solid" style:text-underline-width="auto" style:text-underline-color="font-color" fo:font-weight="normal" officeooo:rsid="0343e850" officeooo:paragraph-rsid="06703299" fo:background-color="transparent" style:font-size-asian="12pt" style:font-weight-asian="normal" style:font-size-complex="12pt" style:font-weight-complex="normal"/>
    </style:style>
    <style:style style:name="P180" style:family="paragraph" style:parent-style-name="Standard">
      <style:text-properties fo:color="#000000" loext:opacity="100%" style:font-name="Calibri1" fo:font-size="12pt" style:text-underline-style="none" fo:font-weight="normal" officeooo:rsid="03451dcc" officeooo:paragraph-rsid="06703299" fo:background-color="transparent" style:font-size-asian="12pt" style:font-weight-asian="normal" style:font-size-complex="12pt" style:font-weight-complex="normal"/>
    </style:style>
    <style:style style:name="P181" style:family="paragraph" style:parent-style-name="Standard">
      <style:text-properties fo:color="#000000" loext:opacity="100%" style:font-name="Calibri1" fo:font-size="12pt" fo:font-weight="normal" officeooo:rsid="03451dcc" officeooo:paragraph-rsid="06703299" fo:background-color="transparent" style:font-size-asian="12pt" style:font-weight-asian="normal" style:font-size-complex="12pt" style:font-weight-complex="normal"/>
    </style:style>
    <style:style style:name="P182" style:family="paragraph" style:parent-style-name="Standard">
      <style:text-properties fo:color="#000000" loext:opacity="100%" style:font-name="Calibri1" fo:font-size="12pt" style:text-underline-style="none" fo:font-weight="normal" officeooo:rsid="04aa2747" officeooo:paragraph-rsid="06703299" fo:background-color="transparent" style:font-size-asian="12pt" style:font-weight-asian="normal" style:font-size-complex="12pt" style:font-weight-complex="normal"/>
    </style:style>
    <style:style style:name="P183" style:family="paragraph" style:parent-style-name="Standard">
      <style:text-properties fo:color="#000000" loext:opacity="100%" style:font-name="Calibri1" fo:font-size="12pt" style:text-underline-style="none" fo:font-weight="normal" officeooo:rsid="0543dd29" officeooo:paragraph-rsid="06703299" fo:background-color="transparent" style:font-size-asian="12pt" style:font-weight-asian="normal" style:font-size-complex="12pt" style:font-weight-complex="normal"/>
    </style:style>
    <style:style style:name="P184" style:family="paragraph" style:parent-style-name="Standard">
      <style:text-properties fo:color="#000000" loext:opacity="100%" style:font-name="Calibri1" fo:font-size="12pt" fo:font-weight="normal" officeooo:rsid="03451dcc" officeooo:paragraph-rsid="06703299" style:font-size-asian="12pt" style:font-weight-asian="normal" style:font-size-complex="12pt" style:font-weight-complex="normal"/>
    </style:style>
    <style:style style:name="P185" style:family="paragraph" style:parent-style-name="Standard">
      <style:paragraph-properties fo:break-before="column"/>
      <style:text-properties fo:color="#000000" loext:opacity="100%" style:font-name="Calibri1" fo:font-size="12pt" fo:font-weight="normal" officeooo:rsid="03451dcc" officeooo:paragraph-rsid="06703299" style:font-size-asian="12pt" style:font-weight-asian="normal" style:font-size-complex="12pt" style:font-weight-complex="normal"/>
    </style:style>
    <style:style style:name="P186" style:family="paragraph" style:parent-style-name="Standard">
      <style:text-properties fo:color="#000000" loext:opacity="100%" style:font-name="Calibri1" fo:font-size="12pt" style:text-underline-style="none" fo:font-weight="normal" officeooo:rsid="061e40e0" officeooo:paragraph-rsid="06703299" fo:background-color="transparent" style:font-size-asian="12pt" style:font-weight-asian="normal" style:font-size-complex="12pt" style:font-weight-complex="normal"/>
    </style:style>
    <style:style style:name="P187" style:family="paragraph" style:parent-style-name="Standard">
      <style:text-properties fo:color="#000000" loext:opacity="100%" style:font-name="Calibri1" fo:font-size="12pt" style:text-underline-style="none" fo:font-weight="normal" officeooo:rsid="035c2771" officeooo:paragraph-rsid="06703299" fo:background-color="transparent" style:font-size-asian="12pt" style:font-weight-asian="normal" style:font-size-complex="12pt" style:font-weight-complex="normal"/>
    </style:style>
    <style:style style:name="P188" style:family="paragraph" style:parent-style-name="Standard">
      <style:paragraph-properties fo:break-before="column"/>
      <style:text-properties fo:color="#000000" loext:opacity="100%" style:font-name="Calibri1" fo:font-size="12pt" style:text-underline-style="none" fo:font-weight="normal" officeooo:rsid="0346ca07" officeooo:paragraph-rsid="06703299" fo:background-color="transparent" style:font-size-asian="12pt" style:font-weight-asian="normal" style:font-size-complex="12pt" style:font-weight-complex="normal"/>
    </style:style>
    <style:style style:name="P189" style:family="paragraph" style:parent-style-name="Standard">
      <style:text-properties fo:color="#000000" loext:opacity="100%" style:font-name="Calibri1" fo:font-size="12pt" style:text-underline-style="none" fo:font-weight="normal" officeooo:rsid="0346ca07" officeooo:paragraph-rsid="06703299" fo:background-color="transparent" style:font-size-asian="12pt" style:font-weight-asian="normal" style:font-size-complex="12pt" style:font-weight-complex="normal"/>
    </style:style>
    <style:style style:name="P190" style:family="paragraph" style:parent-style-name="Standard">
      <style:text-properties fo:color="#000000" loext:opacity="100%" style:font-name="Calibri1" fo:font-size="12pt" fo:font-weight="normal" officeooo:rsid="0346ca07" officeooo:paragraph-rsid="06703299" style:font-size-asian="12pt" style:font-weight-asian="normal" style:font-size-complex="12pt" style:font-weight-complex="normal"/>
    </style:style>
    <style:style style:name="P191" style:family="paragraph" style:parent-style-name="Standard">
      <style:text-properties fo:color="#000000" loext:opacity="100%" style:font-name="Calibri1" fo:font-size="12pt" style:text-underline-style="none" fo:font-weight="normal" officeooo:rsid="0441a80c" officeooo:paragraph-rsid="06703299" fo:background-color="transparent" style:font-size-asian="12pt" style:font-weight-asian="normal" style:font-size-complex="12pt" style:font-weight-complex="normal"/>
    </style:style>
    <style:style style:name="P192" style:family="paragraph" style:parent-style-name="Standard">
      <style:text-properties fo:color="#000000" loext:opacity="100%" style:font-name="Calibri1" fo:font-size="12pt" style:text-underline-style="none" fo:font-weight="normal" officeooo:rsid="0384e04a" officeooo:paragraph-rsid="06703299" fo:background-color="transparent" style:font-size-asian="12pt" style:font-weight-asian="normal" style:font-size-complex="12pt" style:font-weight-complex="normal"/>
    </style:style>
    <style:style style:name="P193" style:family="paragraph" style:parent-style-name="Standard">
      <style:text-properties fo:color="#000000" loext:opacity="100%" style:font-name="Calibri1" fo:font-size="12pt" style:text-underline-style="none" fo:font-weight="normal" officeooo:rsid="04a89f77" officeooo:paragraph-rsid="06703299" fo:background-color="transparent" style:font-size-asian="12pt" style:font-weight-asian="normal" style:font-size-complex="12pt" style:font-weight-complex="normal"/>
    </style:style>
    <style:style style:name="P194" style:family="paragraph" style:parent-style-name="Standard">
      <style:text-properties fo:color="#000000" loext:opacity="100%" style:font-name="Calibri1" fo:font-size="12pt" style:text-underline-style="none" fo:font-weight="normal" officeooo:rsid="04ab8e9a" officeooo:paragraph-rsid="06703299" fo:background-color="transparent" style:font-size-asian="12pt" style:font-weight-asian="normal" style:font-size-complex="12pt" style:font-weight-complex="normal"/>
    </style:style>
    <style:style style:name="P195" style:family="paragraph" style:parent-style-name="Standard">
      <style:paragraph-properties fo:text-align="left" style:justify-single-word="false"/>
      <style:text-properties fo:color="#000000" loext:opacity="100%" style:font-name="Calibri1" fo:font-weight="bold" officeooo:rsid="04abb9ee" officeooo:paragraph-rsid="06703299" style:font-weight-asian="bold" style:font-weight-complex="bold"/>
    </style:style>
    <style:style style:name="P196" style:family="paragraph" style:parent-style-name="Standard">
      <style:paragraph-properties fo:text-align="left" style:justify-single-word="false"/>
      <style:text-properties fo:color="#000000" loext:opacity="100%" style:font-name="Calibri1" fo:font-size="13pt" style:text-underline-style="solid" style:text-underline-width="auto" style:text-underline-color="font-color" fo:font-weight="normal" officeooo:rsid="04acf4f4" officeooo:paragraph-rsid="06703299" style:font-size-asian="13pt" style:font-weight-asian="normal" style:font-size-complex="13pt" style:font-weight-complex="normal"/>
    </style:style>
    <style:style style:name="P197" style:family="paragraph" style:parent-style-name="Standard">
      <style:paragraph-properties fo:text-align="left" style:justify-single-word="false"/>
      <style:text-properties fo:color="#808080" loext:opacity="100%" style:font-name="Calibri1" fo:font-size="12pt" style:text-underline-style="none" fo:font-weight="normal" officeooo:rsid="065e8e98" officeooo:paragraph-rsid="06703299" style:font-size-asian="12pt" style:font-weight-asian="normal" style:font-size-complex="12pt" style:font-weight-complex="normal"/>
    </style:style>
    <style:style style:name="P198" style:family="paragraph" style:parent-style-name="Standard">
      <style:paragraph-properties fo:text-align="left" style:justify-single-word="false"/>
      <style:text-properties fo:color="#000000" loext:opacity="100%" style:font-name="Calibri1" fo:font-size="12pt" style:text-underline-style="none" fo:font-weight="normal" officeooo:rsid="04acf4f4" officeooo:paragraph-rsid="06703299" style:font-size-asian="12pt" style:font-weight-asian="normal" style:font-size-complex="12pt" style:font-weight-complex="normal"/>
    </style:style>
    <style:style style:name="P199" style:family="paragraph" style:parent-style-name="Standard">
      <style:paragraph-properties fo:text-align="left" style:justify-single-word="false"/>
      <style:text-properties fo:color="#000000" loext:opacity="100%" style:font-name="Calibri1" fo:font-size="12pt" style:text-underline-style="solid" style:text-underline-width="auto" style:text-underline-color="font-color" fo:font-weight="normal" officeooo:rsid="04acf4f4" officeooo:paragraph-rsid="06703299" style:font-size-asian="12pt" style:font-weight-asian="normal" style:font-size-complex="12pt" style:font-weight-complex="normal"/>
    </style:style>
    <style:style style:name="P200" style:family="paragraph" style:parent-style-name="Standard">
      <style:paragraph-properties fo:text-align="left" style:justify-single-word="false"/>
      <style:text-properties fo:color="#000000" loext:opacity="100%" style:font-name="Calibri1" fo:font-size="10pt" style:text-underline-style="none" fo:font-weight="normal" officeooo:rsid="063c8220" officeooo:paragraph-rsid="06703299" style:font-size-asian="10pt" style:font-weight-asian="normal" style:font-size-complex="10pt" style:font-weight-complex="normal"/>
    </style:style>
    <style:style style:name="T1" style:family="text">
      <style:text-properties fo:color="#c9211e" loext:opacity="100%" style:text-underline-style="none" fo:font-weight="bold" officeooo:rsid="020c773e" style:font-weight-asian="bold" style:font-weight-complex="bold"/>
    </style:style>
    <style:style style:name="T2" style:family="text">
      <style:text-properties fo:color="#c9211e" loext:opacity="100%" style:text-underline-style="none" fo:font-weight="bold" officeooo:rsid="033ccd16" style:font-weight-asian="bold" style:font-weight-complex="bold"/>
    </style:style>
    <style:style style:name="T3" style:family="text">
      <style:text-properties fo:color="#000000" loext:opacity="100%" fo:font-size="13pt" style:text-underline-style="none" fo:font-weight="normal" officeooo:rsid="033ccd16" style:font-size-asian="13pt" style:font-weight-asian="normal" style:font-size-complex="13pt" style:font-weight-complex="normal"/>
    </style:style>
    <style:style style:name="T4" style:family="text">
      <style:text-properties fo:color="#808080" loext:opacity="100%" fo:font-size="13pt" style:text-underline-style="none" fo:font-weight="bold" officeooo:rsid="0685222e" style:font-size-asian="13pt" style:font-weight-asian="bold" style:font-size-complex="13pt" style:font-weight-complex="bold"/>
    </style:style>
    <style:style style:name="T5" style:family="text">
      <style:text-properties fo:color="#808080" loext:opacity="100%" fo:font-size="13pt" style:text-underline-style="none" fo:font-weight="normal" officeooo:rsid="05a548f6" style:font-size-asian="13pt" style:font-weight-asian="normal" style:font-size-complex="13pt" style:font-weight-complex="normal"/>
    </style:style>
    <style:style style:name="T6" style:family="text">
      <style:text-properties fo:color="#000000" loext:opacity="100%" fo:font-size="13pt" style:text-underline-style="none" fo:font-weight="normal" officeooo:rsid="0340907a" style:font-size-asian="13pt" style:font-weight-asian="normal" style:font-size-complex="13pt" style:font-weight-complex="normal"/>
    </style:style>
    <style:style style:name="T7" style:family="text">
      <style:text-properties fo:color="#808080" loext:opacity="100%" fo:font-size="13pt" style:text-underline-style="none" fo:font-weight="normal" officeooo:rsid="0340907a" style:font-size-asian="13pt" style:font-weight-asian="normal" style:font-size-complex="13pt" style:font-weight-complex="normal"/>
    </style:style>
    <style:style style:name="T8" style:family="text">
      <style:text-properties fo:color="#808080" loext:opacity="100%" fo:font-size="13pt" style:text-underline-style="none" fo:font-weight="normal" officeooo:rsid="0685222e" style:font-size-asian="13pt" style:font-weight-asian="normal" style:font-size-complex="13pt" style:font-weight-complex="normal"/>
    </style:style>
    <style:style style:name="T9" style:family="text">
      <style:text-properties fo:color="#000000" loext:opacity="100%" fo:font-size="13pt" style:text-underline-style="none" fo:font-weight="normal" officeooo:rsid="04a7ff7e" style:font-size-asian="13pt" style:font-weight-asian="normal" style:font-size-complex="13pt" style:font-weight-complex="normal"/>
    </style:style>
    <style:style style:name="T10" style:family="text">
      <style:text-properties fo:color="#808080" loext:opacity="100%" fo:font-size="13pt" style:text-underline-style="none" fo:font-weight="normal" officeooo:rsid="04a7ff7e" style:font-size-asian="13pt" style:font-weight-asian="normal" style:font-size-complex="13pt" style:font-weight-complex="normal"/>
    </style:style>
    <style:style style:name="T11" style:family="text">
      <style:text-properties fo:color="#000000" loext:opacity="100%" fo:font-size="13pt" style:text-underline-style="none" fo:font-weight="bold" officeooo:rsid="05a64eea" style:font-size-asian="13pt" style:font-weight-asian="bold" style:font-size-complex="13pt" style:font-weight-complex="bold"/>
    </style:style>
    <style:style style:name="T12" style:family="text">
      <style:text-properties fo:color="#808080" loext:opacity="100%" fo:font-size="13pt" style:text-underline-style="none" fo:font-weight="normal" officeooo:rsid="064b3477" style:font-size-asian="13pt" style:font-weight-asian="normal" style:font-size-complex="13pt" style:font-weight-complex="normal"/>
    </style:style>
    <style:style style:name="T13" style:family="text">
      <style:text-properties fo:color="#808080" loext:opacity="100%" fo:font-size="13pt" style:text-underline-style="none" fo:font-weight="normal" officeooo:rsid="0644e0ae" style:font-size-asian="13pt" style:font-weight-asian="normal" style:font-size-complex="13pt" style:font-weight-complex="normal"/>
    </style:style>
    <style:style style:name="T14" style:family="text">
      <style:text-properties fo:color="#808080" loext:opacity="100%" fo:font-size="13pt" style:text-underline-style="none" fo:font-weight="normal" officeooo:rsid="068d94e4" style:font-size-asian="13pt" style:font-weight-asian="normal" style:font-size-complex="13pt" style:font-weight-complex="normal"/>
    </style:style>
    <style:style style:name="T15" style:family="text">
      <style:text-properties fo:color="#000000" loext:opacity="100%" officeooo:rsid="05c27c49"/>
    </style:style>
    <style:style style:name="T16" style:family="text">
      <style:text-properties fo:color="#808080" loext:opacity="100%" officeooo:rsid="05c27c49"/>
    </style:style>
    <style:style style:name="T17" style:family="text">
      <style:text-properties fo:color="#808080" loext:opacity="100%" officeooo:rsid="0688d3e6"/>
    </style:style>
    <style:style style:name="T18" style:family="text">
      <style:text-properties fo:color="#808080" loext:opacity="100%" officeooo:rsid="063c8220" fo:background-color="transparent" loext:char-shading-value="0"/>
    </style:style>
    <style:style style:name="T19" style:family="text">
      <style:text-properties fo:color="#808080" loext:opacity="100%" officeooo:rsid="06477e8a" fo:background-color="transparent" loext:char-shading-value="0"/>
    </style:style>
    <style:style style:name="T20" style:family="text">
      <style:text-properties fo:color="#808080" loext:opacity="100%" officeooo:rsid="068a595f" fo:background-color="transparent" loext:char-shading-value="0"/>
    </style:style>
    <style:style style:name="T21" style:family="text">
      <style:text-properties fo:color="#000000" loext:opacity="100%" style:text-underline-style="none" officeooo:rsid="0624e335"/>
    </style:style>
    <style:style style:name="T22" style:family="text">
      <style:text-properties fo:color="#808080" loext:opacity="100%" style:text-underline-style="none" officeooo:rsid="068693da"/>
    </style:style>
    <style:style style:name="T23" style:family="text">
      <style:text-properties fo:color="#808080" loext:opacity="100%" style:text-underline-style="none" officeooo:rsid="06477e8a"/>
    </style:style>
    <style:style style:name="T24" style:family="text">
      <style:text-properties fo:color="#808080" loext:opacity="100%" style:text-underline-style="none" officeooo:rsid="064b3477"/>
    </style:style>
    <style:style style:name="T25" style:family="text">
      <style:text-properties fo:color="#808080" loext:opacity="100%" style:text-line-through-style="none" style:text-line-through-type="none" style:text-underline-style="none" officeooo:rsid="059cb372" style:font-name-asian="Calibri" style:font-name-complex="Calibri"/>
    </style:style>
    <style:style style:name="T26" style:family="text">
      <style:text-properties fo:color="#808080" loext:opacity="100%" style:text-line-through-style="none" style:text-line-through-type="none" style:text-underline-style="none" officeooo:rsid="05f1de8c" style:font-name-asian="Calibri" style:font-name-complex="Calibri"/>
    </style:style>
    <style:style style:name="T27" style:family="text">
      <style:text-properties fo:color="#808080" loext:opacity="100%" style:text-line-through-style="none" style:text-line-through-type="none" style:text-underline-style="none" officeooo:rsid="06477e8a" style:font-name-asian="Calibri" style:font-name-complex="Calibri"/>
    </style:style>
    <style:style style:name="T28" style:family="text">
      <style:text-properties fo:color="#808080" loext:opacity="100%" style:text-line-through-style="none" style:text-line-through-type="none" style:text-underline-style="none" officeooo:rsid="064b3477" style:font-name-asian="Calibri" style:font-name-complex="Calibri"/>
    </style:style>
    <style:style style:name="T29" style:family="text">
      <style:text-properties fo:color="#808080" loext:opacity="100%" style:text-underline-style="none" officeooo:rsid="05c27c49"/>
    </style:style>
    <style:style style:name="T30" style:family="text">
      <style:text-properties fo:color="#000000" loext:opacity="100%" style:text-underline-style="none" officeooo:rsid="063d65cb"/>
    </style:style>
    <style:style style:name="T31" style:family="text">
      <style:text-properties fo:color="#808080" loext:opacity="100%" style:text-underline-style="none" officeooo:rsid="063c8220"/>
    </style:style>
    <style:style style:name="T32" style:family="text">
      <style:text-properties fo:color="#000000" loext:opacity="100%" style:text-underline-style="none" officeooo:rsid="063c8220"/>
    </style:style>
    <style:style style:name="T33" style:family="text">
      <style:text-properties fo:color="#808080" loext:opacity="100%" style:text-underline-style="none" officeooo:rsid="043456f7"/>
    </style:style>
    <style:style style:name="T34" style:family="text">
      <style:text-properties fo:color="#000000" loext:opacity="100%" style:text-underline-style="none" fo:font-weight="bold" officeooo:rsid="05c27c49" style:font-weight-asian="bold" style:font-weight-complex="bold"/>
    </style:style>
    <style:style style:name="T35" style:family="text">
      <style:text-properties fo:color="#808080" loext:opacity="100%" style:text-underline-style="none" officeooo:rsid="0624e335"/>
    </style:style>
    <style:style style:name="T36" style:family="text">
      <style:text-properties fo:color="#808080" loext:opacity="100%" style:text-underline-style="none" officeooo:rsid="0342c8a6"/>
    </style:style>
    <style:style style:name="T37" style:family="text">
      <style:text-properties fo:color="#000000" loext:opacity="100%" style:text-line-through-style="none" style:text-line-through-type="none" style:text-underline-style="none" officeooo:rsid="059cb372" style:font-name-asian="Calibri" style:font-name-complex="Calibri"/>
    </style:style>
    <style:style style:name="T38" style:family="text">
      <style:text-properties fo:color="#000000" loext:opacity="100%" style:text-line-through-style="none" style:text-line-through-type="none" style:text-underline-style="none" officeooo:rsid="05f1de8c" style:font-name-asian="Calibri" style:font-name-complex="Calibri"/>
    </style:style>
    <style:style style:name="T39" style:family="text">
      <style:text-properties fo:color="#000000" loext:opacity="100%" style:text-underline-style="none" officeooo:rsid="04afb164"/>
    </style:style>
    <style:style style:name="T40" style:family="text">
      <style:text-properties fo:color="#808080" loext:opacity="100%" style:text-underline-style="none" officeooo:rsid="04afb164"/>
    </style:style>
    <style:style style:name="T41" style:family="text">
      <style:text-properties fo:color="#808080" loext:opacity="100%" style:text-underline-style="none" officeooo:rsid="0686f367"/>
    </style:style>
    <style:style style:name="T42" style:family="text">
      <style:text-properties fo:color="#000000" loext:opacity="100%" fo:font-size="14pt" style:text-underline-style="none" fo:font-weight="bold" officeooo:rsid="033ccd16" fo:background-color="#eeeeee" loext:char-shading-value="0" style:font-size-asian="14pt" style:font-weight-asian="bold" style:font-size-complex="14pt" style:font-weight-complex="bold"/>
    </style:style>
    <style:style style:name="T43" style:family="text">
      <style:text-properties fo:color="#000000" loext:opacity="100%" fo:font-size="14pt" style:text-underline-style="none" fo:font-weight="bold" officeooo:rsid="06381caf" fo:background-color="#eeeeee" loext:char-shading-value="0" style:font-size-asian="14pt" style:font-weight-asian="bold" style:font-size-complex="14pt" style:font-weight-complex="bold"/>
    </style:style>
    <style:style style:name="T44" style:family="text">
      <style:text-properties fo:color="#000000" loext:opacity="100%" fo:font-size="14pt" style:text-underline-style="none" fo:font-weight="bold" officeooo:rsid="0686782e" fo:background-color="#eeeeee" loext:char-shading-value="0" style:font-size-asian="14pt" style:font-weight-asian="bold" style:font-size-complex="14pt" style:font-weight-complex="bold"/>
    </style:style>
    <style:style style:name="T45" style:family="text">
      <style:text-properties fo:color="#000000" loext:opacity="100%" fo:font-size="14pt" style:text-underline-style="none" fo:font-weight="bold" officeooo:rsid="05ea93bf" fo:background-color="#eeeeee" loext:char-shading-value="0" style:font-size-asian="14pt" style:font-weight-asian="bold" style:font-size-complex="14pt" style:font-weight-complex="bold"/>
    </style:style>
    <style:style style:name="T46" style:family="text">
      <style:text-properties fo:color="#000000" loext:opacity="100%" fo:font-size="14pt" style:text-underline-style="none" fo:font-weight="bold" officeooo:rsid="05c27c49" fo:background-color="#eeeeee" loext:char-shading-value="0" style:font-size-asian="14pt" style:font-weight-asian="bold" style:font-size-complex="14pt" style:font-weight-complex="bold"/>
    </style:style>
    <style:style style:name="T47" style:family="text">
      <style:text-properties fo:color="#000000" loext:opacity="100%" fo:font-size="14pt" style:text-underline-style="none" fo:font-weight="bold" officeooo:rsid="060dddda" fo:background-color="#eeeeee" loext:char-shading-value="0" style:font-size-asian="14pt" style:font-weight-asian="bold" style:font-size-complex="14pt" style:font-weight-complex="bold"/>
    </style:style>
    <style:style style:name="T48" style:family="text">
      <style:text-properties fo:color="#000000" loext:opacity="100%" fo:font-size="14pt" style:text-underline-style="none" fo:font-weight="bold" officeooo:rsid="05a64eea" fo:background-color="#eeeeee" loext:char-shading-value="0" style:font-size-asian="14pt" style:font-weight-asian="bold" style:font-size-complex="14pt" style:font-weight-complex="bold"/>
    </style:style>
    <style:style style:name="T49" style:family="text">
      <style:text-properties fo:color="#000000" loext:opacity="100%" fo:font-size="14pt" style:text-underline-style="none" fo:font-weight="bold" officeooo:rsid="060ec55a" fo:background-color="#eeeeee" loext:char-shading-value="0" style:font-size-asian="14pt" style:font-weight-asian="bold" style:font-size-complex="14pt" style:font-weight-complex="bold"/>
    </style:style>
    <style:style style:name="T50" style:family="text">
      <style:text-properties fo:color="#000000" loext:opacity="100%" style:text-underline-style="none"/>
    </style:style>
    <style:style style:name="T51" style:family="text">
      <style:text-properties fo:color="#000000" loext:opacity="100%" style:text-underline-style="none" officeooo:rsid="06381caf"/>
    </style:style>
    <style:style style:name="T52" style:family="text">
      <style:text-properties fo:color="#000000" loext:opacity="100%" style:text-underline-style="none" officeooo:rsid="0686782e"/>
    </style:style>
    <style:style style:name="T53" style:family="text">
      <style:text-properties fo:color="#000000" loext:opacity="100%" style:text-underline-style="none" officeooo:rsid="04f95dc3"/>
    </style:style>
    <style:style style:name="T54" style:family="text">
      <style:text-properties fo:color="#000000" loext:opacity="100%" style:text-underline-style="none" officeooo:rsid="04fd7c08"/>
    </style:style>
    <style:style style:name="T55" style:family="text">
      <style:text-properties fo:color="#000000" loext:opacity="100%" style:text-underline-style="none" officeooo:rsid="05c27c49"/>
    </style:style>
    <style:style style:name="T56" style:family="text">
      <style:text-properties fo:color="#c9211e" loext:opacity="100%" fo:font-size="10pt" style:text-underline-style="none" fo:font-weight="normal" officeooo:rsid="060dddda" fo:background-color="transparent" loext:char-shading-value="0" style:font-size-asian="10pt" style:font-weight-asian="normal" style:font-size-complex="10pt" style:font-weight-complex="normal"/>
    </style:style>
    <style:style style:name="T57" style:family="text">
      <style:text-properties fo:color="#000000" loext:opacity="100%" style:text-underline-style="none" officeooo:rsid="0652d045" style:font-name-asian="Calibri" style:font-name-complex="Calibri"/>
    </style:style>
    <style:style style:name="T58" style:family="text">
      <style:text-properties fo:color="#000000" loext:opacity="100%" style:text-underline-style="none" officeooo:rsid="03405156"/>
    </style:style>
    <style:style style:name="T59" style:family="text">
      <style:text-properties fo:color="#c9211e" loext:opacity="100%" fo:font-size="10pt" style:text-underline-style="none" fo:font-weight="normal" officeooo:rsid="04f81e26" fo:background-color="transparent" loext:char-shading-value="0" style:font-size-asian="10pt" style:font-weight-asian="normal" style:font-size-complex="10pt" style:font-weight-complex="normal"/>
    </style:style>
    <style:style style:name="T60" style:family="text">
      <style:text-properties fo:color="#c9211e" loext:opacity="100%" fo:font-size="10pt" style:text-underline-style="none" fo:font-weight="normal" officeooo:rsid="05c27c49" fo:background-color="transparent" loext:char-shading-value="0" style:font-size-asian="10pt" style:font-weight-asian="normal" style:font-size-complex="10pt" style:font-weight-complex="normal"/>
    </style:style>
    <style:style style:name="T61" style:family="text">
      <style:text-properties officeooo:rsid="03451dcc"/>
    </style:style>
    <style:style style:name="T62" style:family="text">
      <style:text-properties officeooo:rsid="06233f34"/>
    </style:style>
    <style:style style:name="T63" style:family="text">
      <style:text-properties officeooo:rsid="03447a9c"/>
    </style:style>
    <style:style style:name="T64" style:family="text">
      <style:text-properties officeooo:rsid="035852ae"/>
    </style:style>
    <style:style style:name="T65" style:family="text">
      <style:text-properties officeooo:rsid="061f5fc8"/>
    </style:style>
    <style:style style:name="T66" style:family="text">
      <style:text-properties officeooo:rsid="041efc01"/>
    </style:style>
    <style:style style:name="T67" style:family="text">
      <style:text-properties style:text-underline-style="none"/>
    </style:style>
    <style:style style:name="T68" style:family="text">
      <style:text-properties style:text-underline-style="none" officeooo:rsid="062a88bf"/>
    </style:style>
    <style:style style:name="T69" style:family="text">
      <style:text-properties style:text-underline-style="none" officeooo:rsid="05d8e914"/>
    </style:style>
    <style:style style:name="T70" style:family="text">
      <style:text-properties style:text-underline-style="none" officeooo:rsid="061f5fc8"/>
    </style:style>
    <style:style style:name="T71" style:family="text">
      <style:text-properties style:text-underline-style="none" officeooo:rsid="0347e5f4"/>
    </style:style>
    <style:style style:name="T72" style:family="text">
      <style:text-properties officeooo:rsid="062a88bf"/>
    </style:style>
    <style:style style:name="T73" style:family="text">
      <style:text-properties officeooo:rsid="05d8e914"/>
    </style:style>
    <style:style style:name="T74" style:family="text">
      <style:text-properties officeooo:rsid="0616229c"/>
    </style:style>
    <style:style style:name="T75" style:family="text">
      <style:text-properties officeooo:rsid="035a0238"/>
    </style:style>
    <style:style style:name="T76" style:family="text">
      <style:text-properties officeooo:rsid="036ad110"/>
    </style:style>
    <style:style style:name="T77" style:family="text">
      <style:text-properties officeooo:rsid="068693da"/>
    </style:style>
    <style:style style:name="T78" style:family="text">
      <style:text-properties officeooo:rsid="05d0d6e2"/>
    </style:style>
    <style:style style:name="T79" style:family="text">
      <style:text-properties officeooo:rsid="06182356"/>
    </style:style>
    <style:style style:name="T80" style:family="text">
      <style:text-properties officeooo:rsid="06089fc6"/>
    </style:style>
    <style:style style:name="T81" style:family="text">
      <style:text-properties style:text-underline-style="none" fo:background-color="transparent" loext:char-shading-value="0"/>
    </style:style>
    <style:style style:name="T82" style:family="text">
      <style:text-properties style:text-underline-style="none" officeooo:rsid="0619f467" fo:background-color="transparent" loext:char-shading-value="0"/>
    </style:style>
    <style:style style:name="T83" style:family="text">
      <style:text-properties style:text-underline-style="none" officeooo:rsid="068693da" fo:background-color="transparent" loext:char-shading-value="0"/>
    </style:style>
    <style:style style:name="T84" style:family="text">
      <style:text-properties style:text-underline-style="none" officeooo:rsid="06182356" fo:background-color="transparent" loext:char-shading-value="0"/>
    </style:style>
    <style:style style:name="T85" style:family="text">
      <style:text-properties style:text-underline-style="none" officeooo:rsid="061f5fc8" fo:background-color="transparent" loext:char-shading-value="0"/>
    </style:style>
    <style:style style:name="T86" style:family="text">
      <style:text-properties style:text-underline-style="none" officeooo:rsid="0632168e" fo:background-color="transparent" loext:char-shading-value="0"/>
    </style:style>
    <style:style style:name="T87" style:family="text">
      <style:text-properties officeooo:rsid="06357cc7"/>
    </style:style>
    <style:style style:name="T88" style:family="text">
      <style:text-properties style:text-underline-style="none" officeooo:rsid="06089fc6" fo:background-color="transparent" loext:char-shading-value="0"/>
    </style:style>
    <style:style style:name="T89" style:family="text">
      <style:text-properties officeooo:rsid="05d2c2d8"/>
    </style:style>
    <style:style style:name="T90" style:family="text">
      <style:text-properties officeooo:rsid="05878f7c"/>
    </style:style>
    <style:style style:name="T91" style:family="text">
      <style:text-properties officeooo:rsid="062e17be"/>
    </style:style>
    <style:style style:name="T92" style:family="text">
      <style:text-properties officeooo:rsid="062101a0"/>
    </style:style>
    <style:style style:name="T93" style:family="text">
      <style:text-properties officeooo:rsid="061ce6d2"/>
    </style:style>
    <style:style style:name="T94" style:family="text">
      <style:text-properties officeooo:rsid="061bbca6"/>
    </style:style>
    <style:style style:name="T95" style:family="text">
      <style:text-properties officeooo:rsid="0346ca07"/>
    </style:style>
    <style:style style:name="T96" style:family="text">
      <style:text-properties officeooo:rsid="0644388c"/>
    </style:style>
    <style:style style:name="T97" style:family="text">
      <style:text-properties officeooo:rsid="0622183a"/>
    </style:style>
    <style:style style:name="T98" style:family="text">
      <style:text-properties officeooo:rsid="05d44f73"/>
    </style:style>
    <style:style style:name="T99" style:family="text">
      <style:text-properties officeooo:rsid="05a12ba0"/>
    </style:style>
    <style:style style:name="T100" style:family="text">
      <style:text-properties style:text-underline-style="none" officeooo:rsid="0349d131" fo:background-color="transparent" loext:char-shading-value="0"/>
    </style:style>
    <style:style style:name="T101" style:family="text">
      <style:text-properties officeooo:rsid="0548ed80"/>
    </style:style>
    <style:style style:name="T102" style:family="text">
      <style:text-properties officeooo:rsid="068d94e4"/>
    </style:style>
    <style:style style:name="T103" style:family="text">
      <style:text-properties officeooo:rsid="068f7fc4"/>
    </style:style>
    <style:style style:name="T104" style:family="text">
      <style:text-properties officeooo:rsid="0633d48a"/>
    </style:style>
    <style:style style:name="T105" style:family="text">
      <style:text-properties officeooo:rsid="05d7184e"/>
    </style:style>
    <style:style style:name="T106" style:family="text">
      <style:text-properties officeooo:rsid="05d4dc1d"/>
    </style:style>
    <style:style style:name="T107" style:family="text">
      <style:text-properties officeooo:rsid="0548559d"/>
    </style:style>
    <style:style style:name="T108" style:family="text">
      <style:text-properties fo:font-size="13pt" style:text-underline-style="solid" style:text-underline-width="auto" style:text-underline-color="font-color" officeooo:rsid="033ccd16" style:font-size-asian="13pt" style:font-size-complex="13pt"/>
    </style:style>
    <style:style style:name="T109" style:family="text">
      <style:text-properties fo:font-size="12pt" style:text-underline-style="solid" style:text-underline-width="auto" style:text-underline-color="font-color" fo:font-weight="normal" officeooo:rsid="04acf4f4" style:font-size-asian="12pt" style:font-weight-asian="normal" style:font-size-complex="12pt" style:font-weight-complex="normal"/>
    </style:style>
    <style:style style:name="T110" style:family="text">
      <style:text-properties fo:font-size="12pt" style:text-underline-style="solid" style:text-underline-width="auto" style:text-underline-color="font-color" fo:font-weight="normal" style:font-size-asian="12pt" style:font-weight-asian="normal" style:font-size-complex="12pt" style:font-weight-complex="normal"/>
    </style:style>
    <style:style style:name="T111" style:family="text">
      <style:text-properties fo:font-size="12pt" style:text-underline-style="none" fo:font-weight="normal" style:font-size-asian="12pt" style:font-weight-asian="normal" style:font-size-complex="12pt" style:font-weight-complex="normal"/>
    </style:style>
    <style:style style:name="T112" style:family="text">
      <style:text-properties fo:font-size="13pt" style:text-underline-style="solid" style:text-underline-width="auto" style:text-underline-color="font-color" officeooo:rsid="04acf4f4" style:font-size-asian="13pt" style:font-size-complex="13pt"/>
    </style:style>
    <style:style style:name="T113" style:family="text">
      <style:text-properties fo:font-size="13pt" style:text-underline-style="none" fo:font-weight="normal" officeooo:rsid="04acf4f4" style:font-size-asian="13pt" style:font-weight-asian="normal" style:font-size-complex="13pt" style:font-weight-complex="normal"/>
    </style:style>
    <style:style style:name="T114" style:family="text">
      <style:text-properties fo:font-size="12pt" style:text-underline-style="solid" style:text-underline-width="auto" style:text-underline-color="font-color" fo:font-weight="normal" officeooo:rsid="04ad0675" style:font-size-asian="12pt" style:font-weight-asian="normal" style:font-size-complex="12pt" style:font-weight-complex="normal"/>
    </style:style>
    <style:style style:name="T115" style:family="text">
      <style:text-properties fo:font-size="12pt" style:text-underline-style="none" fo:font-weight="normal" officeooo:rsid="04acf4f4" style:font-size-asian="12pt" style:font-weight-asian="normal" style:font-size-complex="12pt" style:font-weight-complex="normal"/>
    </style:style>
    <style:style style:name="T116" style:family="text">
      <style:text-properties fo:font-size="12pt" style:text-underline-style="solid" style:text-underline-width="auto" style:text-underline-color="font-color" officeooo:rsid="04acf4f4" style:font-size-asian="12pt" style:font-size-complex="12pt"/>
    </style:style>
    <style:style style:name="T117" style:family="text">
      <style:text-properties fo:color="#808080" loext:opacity="100%" fo:font-size="13pt" style:text-underline-style="none" fo:font-weight="normal" officeooo:rsid="033ccd16" style:font-size-asian="13pt" style:font-weight-asian="normal" style:font-size-complex="13pt" style:font-weight-complex="normal"/>
    </style:style>
    <style:style style:name="T118" style:family="text">
      <style:text-properties fo:color="#808080" loext:opacity="100%" fo:font-size="13pt" style:text-underline-style="none" fo:font-weight="bold" officeooo:rsid="0644e0ae" fo:background-color="transparent" loext:char-shading-value="0" style:font-size-asian="13pt" style:font-weight-asian="bold" style:font-size-complex="13pt" style:font-weight-complex="bold"/>
    </style:style>
    <style:style style:name="T119" style:family="text">
      <style:text-properties fo:color="#808080" loext:opacity="100%" fo:font-size="13pt" style:text-underline-style="none" fo:font-weight="normal" officeooo:rsid="05a548f6" fo:background-color="transparent" loext:char-shading-value="0" style:font-size-asian="13pt" style:font-weight-asian="normal" style:font-size-complex="13pt" style:font-weight-complex="normal"/>
    </style:style>
    <style:style style:name="T120" style:family="text">
      <style:text-properties fo:color="#eeeeee" loext:opacity="100%" fo:font-size="13pt" style:text-underline-style="none" fo:font-weight="normal" officeooo:rsid="0340907a" style:font-size-asian="13pt" style:font-weight-asian="normal" style:font-size-complex="13pt" style:font-weight-complex="normal"/>
    </style:style>
    <style:style style:name="T121" style:family="text">
      <style:text-properties fo:color="#808080" loext:opacity="100%" officeooo:rsid="0644e0ae"/>
    </style:style>
    <style:style style:name="T122" style:family="text">
      <style:text-properties fo:color="#808080" loext:opacity="100%" officeooo:rsid="06481590"/>
    </style:style>
    <style:style style:name="T123" style:family="text">
      <style:text-properties fo:color="#808080" loext:opacity="100%" officeooo:rsid="0626d6b3"/>
    </style:style>
    <style:style style:name="T124" style:family="text">
      <style:text-properties fo:color="#808080" loext:opacity="100%" officeooo:rsid="06477e8a"/>
    </style:style>
    <style:style style:name="T125" style:family="text">
      <style:text-properties fo:color="#808080" loext:opacity="100%" officeooo:rsid="062c4222"/>
    </style:style>
    <style:style style:name="T126" style:family="text">
      <style:text-properties fo:color="#808080" loext:opacity="100%" officeooo:rsid="065ae5d4" fo:background-color="transparent" loext:char-shading-value="0"/>
    </style:style>
    <style:style style:name="T127" style:family="text">
      <style:text-properties fo:color="#808080" loext:opacity="100%" style:text-line-through-style="none" style:text-line-through-type="none" fo:font-size="12pt" style:text-underline-style="none" officeooo:rsid="059cb372" style:font-name-asian="Calibri" style:font-size-asian="12pt" style:font-name-complex="Calibri" style:font-size-complex="12pt"/>
    </style:style>
    <style:style style:name="T128" style:family="text">
      <style:text-properties fo:color="#808080" loext:opacity="100%" style:text-line-through-style="none" style:text-line-through-type="none" fo:font-size="12pt" style:text-underline-style="none" officeooo:rsid="05f1de8c" style:font-name-asian="Calibri" style:font-size-asian="12pt" style:font-name-complex="Calibri" style:font-size-complex="12pt"/>
    </style:style>
    <style:style style:name="T129" style:family="text">
      <style:text-properties fo:color="#808080" loext:opacity="100%" style:text-line-through-style="none" style:text-line-through-type="none" fo:font-size="12pt" style:text-underline-style="none" officeooo:rsid="06477e8a" style:font-name-asian="Calibri" style:font-size-asian="12pt" style:font-name-complex="Calibri" style:font-size-complex="12pt"/>
    </style:style>
    <style:style style:name="T130" style:family="text">
      <style:text-properties fo:color="#808080" loext:opacity="100%" style:text-line-through-style="none" style:text-line-through-type="none" fo:font-size="12pt" style:text-underline-style="none" officeooo:rsid="05c27c49" style:font-name-asian="Calibri" style:font-size-asian="12pt" style:font-name-complex="Calibri" style:font-size-complex="12pt"/>
    </style:style>
    <style:style style:name="T131" style:family="text">
      <style:text-properties fo:color="#808080" loext:opacity="100%" style:text-underline-style="none" officeooo:rsid="0644e0ae"/>
    </style:style>
    <style:style style:name="T132" style:family="text">
      <style:text-properties fo:color="#808080" loext:opacity="100%" style:text-line-through-style="none" style:text-line-through-type="none" style:text-underline-style="none" officeooo:rsid="0342c8a6" style:font-name-asian="Calibri" style:font-name-complex="Calibri"/>
    </style:style>
    <style:style style:name="T133" style:family="text">
      <style:text-properties fo:color="#808080" loext:opacity="100%" style:text-underline-style="none" officeooo:rsid="05a64eea"/>
    </style:style>
    <style:style style:name="T134" style:family="text">
      <style:text-properties fo:color="#000000" loext:opacity="100%" style:text-underline-style="none" fo:background-color="#eeeeee" loext:char-shading-value="0"/>
    </style:style>
    <style:style style:name="T135" style:family="text">
      <style:text-properties fo:color="#000000" loext:opacity="100%" style:text-underline-style="none" officeooo:rsid="0644e0ae" fo:background-color="#eeeeee" loext:char-shading-value="0"/>
    </style:style>
    <style:style style:name="T136" style:family="text">
      <style:text-properties fo:color="#000000" loext:opacity="100%" style:text-underline-style="none" officeooo:rsid="05ea93bf" fo:background-color="#eeeeee" loext:char-shading-value="0"/>
    </style:style>
    <style:style style:name="T137" style:family="text">
      <style:text-properties fo:color="#000000" loext:opacity="100%" style:text-underline-style="none" officeooo:rsid="05c27c49" fo:background-color="#eeeeee" loext:char-shading-value="0"/>
    </style:style>
    <style:style style:name="T138" style:family="text">
      <style:text-properties fo:color="#000000" loext:opacity="100%" style:text-underline-style="none" officeooo:rsid="060dddda" fo:background-color="#eeeeee" loext:char-shading-value="0"/>
    </style:style>
    <style:style style:name="T139" style:family="text">
      <style:text-properties fo:color="#000000" loext:opacity="100%" style:text-underline-style="none" officeooo:rsid="06381caf" fo:background-color="#eeeeee" loext:char-shading-value="0"/>
    </style:style>
    <style:style style:name="T140" style:family="text">
      <style:text-properties fo:color="#000000" loext:opacity="100%" style:text-underline-style="none" officeooo:rsid="05a64eea" fo:background-color="#eeeeee" loext:char-shading-value="0"/>
    </style:style>
    <style:style style:name="T141" style:family="text">
      <style:text-properties fo:color="#000000" loext:opacity="100%" style:text-underline-style="none" officeooo:rsid="060ec55a" fo:background-color="#eeeeee" loext:char-shading-value="0"/>
    </style:style>
    <style:style style:name="T142" style:family="text">
      <style:text-properties fo:color="#000000" loext:opacity="100%" style:text-underline-style="none" officeooo:rsid="0644e0ae"/>
    </style:style>
    <style:style style:name="T143" style:family="text">
      <style:text-properties style:text-underline-style="none" officeooo:rsid="04f95dc3"/>
    </style:style>
    <style:style style:name="T144" style:family="text">
      <style:text-properties style:text-underline-style="none" officeooo:rsid="04fd7c08"/>
    </style:style>
    <style:style style:name="T145" style:family="text">
      <style:text-properties style:text-underline-style="none" officeooo:rsid="05c27c49"/>
    </style:style>
    <style:style style:name="T146" style:family="text">
      <style:text-properties style:text-underline-style="none" officeooo:rsid="0644e0ae"/>
    </style:style>
    <style:style style:name="T147" style:family="text">
      <style:text-properties style:text-underline-style="none" officeooo:rsid="06381caf"/>
    </style:style>
    <style:style style:name="T148" style:family="text">
      <style:text-properties style:text-underline-style="none" officeooo:rsid="03405156"/>
    </style:style>
    <style:style style:name="T149" style:family="text">
      <style:text-properties officeooo:rsid="0645ab27"/>
    </style:style>
    <style:style style:name="T150" style:family="text">
      <style:text-properties style:text-underline-style="none" officeooo:rsid="0645ab27"/>
    </style:style>
    <style:style style:name="T151" style:family="text">
      <style:text-properties style:text-underline-style="none" officeooo:rsid="0645ab27" fo:background-color="transparent" loext:char-shading-value="0"/>
    </style:style>
    <style:style style:name="T152" style:family="text">
      <style:text-properties fo:color="#808080" loext:opacity="100%" officeooo:rsid="0645ab27"/>
    </style:style>
    <style:style style:name="T153" style:family="text">
      <style:text-properties style:text-line-through-style="none" style:text-line-through-type="none" officeooo:rsid="059cb372" fo:background-color="transparent" loext:char-shading-value="0" style:font-name-asian="Calibri" style:font-name-complex="Calibri"/>
    </style:style>
    <style:style style:name="T154" style:family="text">
      <style:text-properties style:text-line-through-style="none" style:text-line-through-type="none" officeooo:rsid="05f1de8c" fo:background-color="transparent" loext:char-shading-value="0" style:font-name-asian="Calibri" style:font-name-complex="Calibri"/>
    </style:style>
    <style:style style:name="T155" style:family="text">
      <style:text-properties style:text-line-through-style="none" style:text-line-through-type="none" fo:background-color="transparent" loext:char-shading-value="0" style:font-name-asian="Calibri" style:font-name-complex="Calibri"/>
    </style:style>
    <style:style style:name="T156" style:family="text">
      <style:text-properties fo:color="#000000" loext:opacity="100%"/>
    </style:style>
    <style:style style:name="T157" style:family="text">
      <style:text-properties fo:color="#808080" loext:opacity="100%" fo:font-size="13pt" style:text-underline-style="none" fo:font-weight="bold" officeooo:rsid="0650c9cd" style:font-size-asian="13pt" style:font-weight-asian="bold" style:font-size-complex="13pt" style:font-weight-complex="bold"/>
    </style:style>
    <style:style style:name="T158" style:family="text">
      <style:text-properties fo:color="#808080" loext:opacity="100%" fo:font-size="13pt" style:text-underline-style="none" fo:font-weight="normal" officeooo:rsid="0650c9cd" style:font-size-asian="13pt" style:font-weight-asian="normal" style:font-size-complex="13pt" style:font-weight-complex="normal"/>
    </style:style>
    <style:style style:name="T159" style:family="text">
      <style:text-properties fo:color="#808080" loext:opacity="100%" fo:font-size="13pt" style:text-underline-style="none" fo:font-weight="normal" officeooo:rsid="0650c9cd" fo:background-color="transparent" loext:char-shading-value="0" style:font-size-asian="13pt" style:font-weight-asian="normal" style:font-size-complex="13pt" style:font-weight-complex="normal"/>
    </style:style>
    <style:style style:name="T160" style:family="text">
      <style:text-properties fo:color="#808080" loext:opacity="100%" fo:font-size="13pt" style:text-underline-style="none" fo:font-weight="normal" officeooo:rsid="065381a8" fo:background-color="transparent" loext:char-shading-value="0" style:font-size-asian="13pt" style:font-weight-asian="normal" style:font-size-complex="13pt" style:font-weight-complex="normal"/>
    </style:style>
    <style:style style:name="T161" style:family="text">
      <style:text-properties fo:color="#808080" loext:opacity="100%" officeooo:rsid="065381a8" fo:background-color="transparent" loext:char-shading-value="0"/>
    </style:style>
    <style:style style:name="T162" style:family="text">
      <style:text-properties fo:color="#808080" loext:opacity="100%" officeooo:rsid="06545bfa" fo:background-color="transparent" loext:char-shading-value="0"/>
    </style:style>
    <style:style style:name="T163" style:family="text">
      <style:text-properties fo:color="#808080" loext:opacity="100%" officeooo:rsid="06574d82" fo:background-color="transparent" loext:char-shading-value="0"/>
    </style:style>
    <style:style style:name="T164" style:family="text">
      <style:text-properties fo:color="#808080" loext:opacity="100%" style:text-underline-style="none" officeooo:rsid="065381a8"/>
    </style:style>
    <style:style style:name="T165" style:family="text">
      <style:text-properties fo:color="#808080" loext:opacity="100%" style:text-line-through-style="none" style:text-line-through-type="none" style:text-underline-style="none" officeooo:rsid="05c27c49" style:font-name-asian="Calibri" style:font-name-complex="Calibri"/>
    </style:style>
    <style:style style:name="T166" style:family="text">
      <style:text-properties fo:color="#808080" loext:opacity="100%" style:text-underline-style="none" officeooo:rsid="0651c2b7"/>
    </style:style>
    <style:style style:name="T167" style:family="text">
      <style:text-properties fo:color="#000000" loext:opacity="100%" style:text-underline-style="none" officeooo:rsid="0652d045" fo:background-color="#eeeeee" loext:char-shading-value="0"/>
    </style:style>
    <style:style style:name="T168" style:family="text">
      <style:text-properties fo:color="#000000" loext:opacity="100%" style:text-underline-style="none" officeooo:rsid="0652d045" fo:background-color="#eeeeee" loext:char-shading-value="0" style:font-name-asian="Calibri" style:font-name-complex="Calibri"/>
    </style:style>
    <style:style style:name="T169" style:family="text">
      <style:text-properties fo:color="#000000" loext:opacity="100%" style:text-underline-style="none" officeooo:rsid="0652d045"/>
    </style:style>
    <style:style style:name="T170" style:family="text">
      <style:text-properties style:text-underline-style="none" officeooo:rsid="0652d045"/>
    </style:style>
    <style:style style:name="T171" style:family="text">
      <style:text-properties style:text-underline-style="none" officeooo:rsid="0652d045" style:font-name-asian="Calibri" style:font-name-complex="Calibri"/>
    </style:style>
    <style:style style:name="T172" style:family="text">
      <style:text-properties officeooo:rsid="065653ef"/>
    </style:style>
    <style:style style:name="T173" style:family="text">
      <style:text-properties style:text-underline-style="none" officeooo:rsid="065653ef" fo:background-color="transparent" loext:char-shading-value="0"/>
    </style:style>
    <style:style style:name="T174" style:family="text">
      <style:text-properties fo:color="#808080" loext:opacity="100%" fo:font-size="13pt" style:text-underline-style="none" fo:font-weight="bold" officeooo:rsid="06589cc0" style:font-size-asian="13pt" style:font-weight-asian="bold" style:font-size-complex="13pt" style:font-weight-complex="bold"/>
    </style:style>
    <style:style style:name="T175" style:family="text">
      <style:text-properties fo:color="#808080" loext:opacity="100%" fo:font-size="13pt" style:text-underline-style="none" fo:font-weight="normal" officeooo:rsid="06589cc0" style:font-size-asian="13pt" style:font-weight-asian="normal" style:font-size-complex="13pt" style:font-weight-complex="normal"/>
    </style:style>
    <style:style style:name="T176" style:family="text">
      <style:text-properties fo:color="#808080" loext:opacity="100%" fo:font-size="13pt" style:text-underline-style="none" fo:font-weight="normal" officeooo:rsid="06589cc0" fo:background-color="transparent" loext:char-shading-value="0" style:font-size-asian="13pt" style:font-weight-asian="normal" style:font-size-complex="13pt" style:font-weight-complex="normal"/>
    </style:style>
    <style:style style:name="T177" style:family="text">
      <style:text-properties fo:color="#808080" loext:opacity="100%" officeooo:rsid="0659e501" fo:background-color="transparent" loext:char-shading-value="0"/>
    </style:style>
    <style:style style:name="T178" style:family="text">
      <style:text-properties fo:color="#808080" loext:opacity="100%" officeooo:rsid="0692175a" fo:background-color="transparent" loext:char-shading-value="0"/>
    </style:style>
    <style:style style:name="T179" style:family="text">
      <style:text-properties fo:color="#808080" loext:opacity="100%" style:text-underline-style="none" officeooo:rsid="0659c92a"/>
    </style:style>
    <style:style style:name="T180" style:family="text">
      <style:text-properties fo:color="#000000" loext:opacity="100%" style:text-underline-style="solid" style:text-underline-width="auto" style:text-underline-color="font-color" officeooo:rsid="063d65cb"/>
    </style:style>
    <style:style style:name="T181" style:family="text">
      <style:text-properties fo:color="#808080" loext:opacity="100%" style:text-underline-style="solid" style:text-underline-width="auto" style:text-underline-color="font-color" officeooo:rsid="05c27c49"/>
    </style:style>
    <style:style style:name="T182" style:family="text">
      <style:text-properties fo:color="#808080" loext:opacity="100%" style:text-underline-style="solid" style:text-underline-width="auto" style:text-underline-color="font-color" officeooo:rsid="043456f7"/>
    </style:style>
    <style:style style:name="T183" style:family="text">
      <style:text-properties fo:color="#808080" loext:opacity="100%" style:text-underline-style="none" officeooo:rsid="0659e501"/>
    </style:style>
    <style:style style:name="T184" style:family="text">
      <style:text-properties fo:color="#000000" loext:opacity="100%" style:text-underline-style="none" officeooo:rsid="0662119e" fo:background-color="#eeeeee" loext:char-shading-value="0"/>
    </style:style>
    <style:style style:name="T185" style:family="text">
      <style:text-properties fo:color="#000000" loext:opacity="100%" style:text-underline-style="none" officeooo:rsid="0662119e" fo:background-color="#eeeeee" loext:char-shading-value="0" style:font-name-asian="Calibri" style:font-name-complex="Calibri"/>
    </style:style>
    <style:style style:name="T186" style:family="text">
      <style:text-properties fo:color="#000000" loext:opacity="100%" style:text-underline-style="none" officeooo:rsid="0662119e"/>
    </style:style>
    <style:style style:name="T187" style:family="text">
      <style:text-properties style:text-underline-style="none" officeooo:rsid="0662119e"/>
    </style:style>
    <style:style style:name="T188" style:family="text">
      <style:text-properties officeooo:rsid="065c1863"/>
    </style:style>
    <style:style style:name="T189" style:family="text">
      <style:text-properties style:text-underline-style="none" officeooo:rsid="065c1863"/>
    </style:style>
    <style:style style:name="T190" style:family="text">
      <style:text-properties style:text-underline-style="none" officeooo:rsid="065c1863" fo:background-color="transparent" loext:char-shading-value="0"/>
    </style:style>
    <style:style style:name="T191" style:family="text">
      <style:text-properties fo:color="#808080" loext:opacity="100%" fo:font-size="13pt" style:text-underline-style="none" fo:font-weight="bold" officeooo:rsid="065e8e98" style:font-size-asian="13pt" style:font-weight-asian="bold" style:font-size-complex="13pt" style:font-weight-complex="bold"/>
    </style:style>
    <style:style style:name="T192" style:family="text">
      <style:text-properties fo:color="#808080" loext:opacity="100%" fo:font-size="13pt" style:text-underline-style="none" fo:font-weight="normal" officeooo:rsid="065e8e98" style:font-size-asian="13pt" style:font-weight-asian="normal" style:font-size-complex="13pt" style:font-weight-complex="normal"/>
    </style:style>
    <style:style style:name="T193" style:family="text">
      <style:text-properties fo:color="#808080" loext:opacity="100%" fo:font-size="13pt" style:text-underline-style="none" fo:font-weight="normal" officeooo:rsid="065e8e98" fo:background-color="transparent" loext:char-shading-value="0" style:font-size-asian="13pt" style:font-weight-asian="normal" style:font-size-complex="13pt" style:font-weight-complex="normal"/>
    </style:style>
    <style:style style:name="T194" style:family="text">
      <style:text-properties fo:color="#808080" loext:opacity="100%" officeooo:rsid="066011b7"/>
    </style:style>
    <style:style style:name="T195" style:family="text">
      <style:text-properties fo:color="#808080" loext:opacity="100%" officeooo:rsid="0664529a"/>
    </style:style>
    <style:style style:name="T196" style:family="text">
      <style:text-properties fo:color="#808080" loext:opacity="100%" officeooo:rsid="0692175a"/>
    </style:style>
    <style:style style:name="T197" style:family="text">
      <style:text-properties fo:color="#808080" loext:opacity="100%" officeooo:rsid="0660e850"/>
    </style:style>
    <style:style style:name="T198" style:family="text">
      <style:text-properties fo:color="#808080" loext:opacity="100%" officeooo:rsid="066be707" fo:background-color="transparent" loext:char-shading-value="0"/>
    </style:style>
    <style:style style:name="T199" style:family="text">
      <style:text-properties fo:color="#808080" loext:opacity="100%" style:text-underline-style="none" officeooo:rsid="066011b7"/>
    </style:style>
    <style:style style:name="T200" style:family="text">
      <style:text-properties fo:color="#808080" loext:opacity="100%" style:text-underline-style="none" officeooo:rsid="065e8e98"/>
    </style:style>
    <style:style style:name="T201" style:family="text">
      <style:text-properties fo:color="#000000" loext:opacity="100%" style:text-underline-style="none" officeooo:rsid="0660e850" fo:background-color="#eeeeee" loext:char-shading-value="0"/>
    </style:style>
    <style:style style:name="T202" style:family="text">
      <style:text-properties fo:color="#000000" loext:opacity="100%" style:text-underline-style="none" officeooo:rsid="0660e850"/>
    </style:style>
    <style:style style:name="T203" style:family="text">
      <style:text-properties officeooo:rsid="066377dc"/>
    </style:style>
    <style:style style:name="T204" style:family="text">
      <style:text-properties style:text-underline-style="none" officeooo:rsid="066377dc"/>
    </style:style>
    <style:style style:name="T205" style:family="text">
      <style:text-properties style:text-underline-style="none" officeooo:rsid="066377dc" fo:background-color="transparent" loext:char-shading-value="0"/>
    </style:style>
    <style:style style:name="T206" style:family="text">
      <style:text-properties fo:color="#808080" loext:opacity="100%" fo:font-size="13pt" style:text-underline-style="none" fo:font-weight="bold" officeooo:rsid="06671315" style:font-size-asian="13pt" style:font-weight-asian="bold" style:font-size-complex="13pt" style:font-weight-complex="bold"/>
    </style:style>
    <style:style style:name="T207" style:family="text">
      <style:text-properties fo:color="#808080" loext:opacity="100%" fo:font-size="13pt" style:text-underline-style="none" fo:font-weight="normal" officeooo:rsid="06671315" style:font-size-asian="13pt" style:font-weight-asian="normal" style:font-size-complex="13pt" style:font-weight-complex="normal"/>
    </style:style>
    <style:style style:name="T208" style:family="text">
      <style:text-properties fo:color="#808080" loext:opacity="100%" officeooo:rsid="06846f59" fo:background-color="transparent" loext:char-shading-value="0"/>
    </style:style>
    <style:style style:name="T209" style:family="text">
      <style:text-properties fo:color="#808080" loext:opacity="100%" style:text-underline-style="none" officeooo:rsid="06671431"/>
    </style:style>
    <style:style style:name="T210" style:family="text">
      <style:text-properties fo:color="#808080" loext:opacity="100%" style:text-underline-style="none" officeooo:rsid="066a3798"/>
    </style:style>
    <style:style style:name="T211" style:family="text">
      <style:text-properties fo:color="#000000" loext:opacity="100%" style:text-underline-style="none" officeooo:rsid="066be707" fo:background-color="#eeeeee" loext:char-shading-value="0"/>
    </style:style>
    <style:style style:name="T212" style:family="text">
      <style:text-properties fo:color="#000000" loext:opacity="100%" style:text-underline-style="none" officeooo:rsid="066be707"/>
    </style:style>
    <style:style style:name="T213" style:family="text">
      <style:text-properties fo:color="#000000" loext:opacity="100%" style:text-underline-style="none" officeooo:rsid="0662119e" style:font-name-asian="Calibri" style:font-name-complex="Calibri"/>
    </style:style>
    <style:style style:name="T214" style:family="text">
      <style:text-properties fo:color="#000000" loext:opacity="100%" style:text-underline-style="none" officeooo:rsid="066be707" style:font-name-asian="Calibri" style:font-name-complex="Calibri"/>
    </style:style>
    <style:style style:name="T215" style:family="text">
      <style:text-properties officeooo:rsid="066d4c43"/>
    </style:style>
    <style:style style:name="T216" style:family="text">
      <style:text-properties style:text-underline-style="none" officeooo:rsid="066d4c43"/>
    </style:style>
    <style:style style:name="T217" style:family="text">
      <style:text-properties style:text-underline-style="none" officeooo:rsid="066d4c43" fo:background-color="transparent" loext:char-shading-value="0"/>
    </style:style>
    <style:style style:name="T218" style:family="text">
      <style:text-properties fo:color="#808080" loext:opacity="100%" fo:font-size="13pt" style:text-underline-style="none" fo:font-weight="normal" officeooo:rsid="06703299" style:font-size-asian="13pt" style:font-weight-asian="normal" style:font-size-complex="13pt" style:font-weight-complex="normal"/>
    </style:style>
    <style:style style:name="T219" style:family="text">
      <style:text-properties fo:color="#808080" loext:opacity="100%" fo:font-size="13pt" style:text-underline-style="none" fo:font-weight="normal" officeooo:rsid="0679a913" style:font-size-asian="13pt" style:font-weight-asian="normal" style:font-size-complex="13pt" style:font-weight-complex="normal"/>
    </style:style>
    <style:style style:name="T220" style:family="text">
      <style:text-properties fo:color="#808080" loext:opacity="100%" fo:font-size="13pt" style:text-underline-style="none" fo:font-weight="normal" officeooo:rsid="0692175a" style:font-size-asian="13pt" style:font-weight-asian="normal" style:font-size-complex="13pt" style:font-weight-complex="normal"/>
    </style:style>
    <style:style style:name="T221" style:family="text">
      <style:text-properties fo:color="#808080" loext:opacity="100%" officeooo:rsid="05a64eea" fo:background-color="transparent" loext:char-shading-value="0"/>
    </style:style>
    <style:style style:name="T222" style:family="text">
      <style:text-properties fo:color="#808080" loext:opacity="100%" officeooo:rsid="06703299" fo:background-color="transparent" loext:char-shading-value="0"/>
    </style:style>
    <style:style style:name="T223" style:family="text">
      <style:text-properties fo:color="#808080" loext:opacity="100%" style:text-underline-style="none" officeooo:rsid="06703299"/>
    </style:style>
    <style:style style:name="T224" style:family="text">
      <style:text-properties fo:color="#000000" loext:opacity="100%" style:text-underline-style="none" officeooo:rsid="0690ae4a" fo:background-color="#eeeeee" loext:char-shading-value="0"/>
    </style:style>
    <style:style style:name="T225" style:family="text">
      <style:text-properties fo:color="#000000" loext:opacity="100%" style:text-underline-style="none" officeooo:rsid="0690ae4a" fo:background-color="#eeeeee" loext:char-shading-value="0" style:font-name-asian="Calibri" style:font-name-complex="Calibri"/>
    </style:style>
    <style:style style:name="T226" style:family="text">
      <style:text-properties fo:color="#000000" loext:opacity="100%" style:text-underline-style="none" officeooo:rsid="0690ae4a"/>
    </style:style>
    <style:style style:name="T227" style:family="text">
      <style:text-properties officeooo:rsid="06716ca6"/>
    </style:style>
    <style:style style:name="T228" style:family="text">
      <style:text-properties style:text-underline-style="none" officeooo:rsid="06716ca6" fo:background-color="transparent" loext:char-shading-value="0"/>
    </style:style>
    <style:style style:name="Sect1" style:family="section">
      <style:section-properties text:dont-balance-text-columns="false" style:editable="false">
        <style:columns fo:column-count="4" fo:column-gap="4.97mm">
          <style:column style:rel-width="16383*" fo:start-indent="0mm" fo:end-indent="2.48mm"/>
          <style:column style:rel-width="16383*" fo:start-indent="2.48mm" fo:end-indent="2.48mm"/>
          <style:column style:rel-width="16383*" fo:start-indent="2.48mm" fo:end-indent="2.48mm"/>
          <style:column style:rel-width="16386*" fo:start-indent="2.48mm" fo:end-indent="0mm"/>
        </style:columns>
      </style:section-properties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T</text:span><text:span text:style-name="T2">raveller</text:span></text:p>
      <text:p text:style-name="P2"><text:span text:style-name="T3">Name </text:span><text:span text:style-name="T4">Anna</text:span><text:span text:style-name="T5"> <text:tab/><text:tab/></text:span><text:span text:style-name="T6">Alter</text:span><text:span text:style-name="T7"> </text:span><text:span text:style-name="T8">34</text:span><text:span text:style-name="T7"> <text:tab/><text:tab/></text:span><text:span text:style-name="T9">Spezies</text:span><text:span text:style-name="T10"> </text:span><text:span text:style-name="T8">Mensch</text:span><text:span text:style-name="T11"> <text:tab/><text:tab/></text:span><text:span text:style-name="T3">Geburtswelt </text:span><text:span text:style-name="T12">Nexine</text:span><text:span text:style-name="T13"> </text:span><text:span text:style-name="T12">(Wasserwelt), </text:span><text:span text:style-name="T14">TL 8</text:span></text:p>
      <text:p text:style-name="P3"><text:span text:style-name="T15">Hintergrund</text:span><text:span text:style-name="T16"><text:tab/></text:span><text:span text:style-name="T17">Studium Jura und Verwaltung abgeschlossen, 22-34 als Freihändler gearbeitet, Rang 2,<text:line-break/><text:tab/><text:tab/><text:tab/></text:span><text:span text:style-name="T18">V</text:span><text:span text:style-name="T19">erbindung mit </text:span><text:span text:style-name="T20">2 </text:span><text:span text:style-name="T19">andere</text:span><text:span text:style-name="T20">n</text:span><text:span text:style-name="T19"> Charakter</text:span><text:span text:style-name="T20">en</text:span><text:span text:style-name="T19">: </text:span><text:span text:style-name="T20">Turmschütze 2</text:span></text:p>
      <text:p text:style-name="P4"><text:span text:style-name="T21">Besitz<text:tab/></text:span><text:span text:style-name="T22">1</text:span><text:span text:style-name="T23"> Schiffsanteil</text:span><text:span text:style-name="T24">e</text:span><text:span text:style-name="T23"> (</text:span><text:span text:style-name="T22">1</text:span><text:span text:style-name="T23">k</text:span><text:span text:style-name="T25">₵</text:span><text:span text:style-name="T26">r/</text:span><text:span text:style-name="T27">Jahr), </text:span><text:span text:style-name="T28">25% von Free/Far Trader</text:span><text:span text:style-name="T29"> </text:span><text:span text:style-name="T30">Schulden</text:span><text:span text:style-name="T31"><text:tab/>-<text:tab/></text:span><text:span text:style-name="T29"> </text:span><text:span text:style-name="T32">Rente</text:span><text:span text:style-name="T31"> </text:span><text:span text:style-name="T33">-<text:tab/></text:span><text:span text:style-name="T34"> </text:span><text:span text:style-name="T21">Bar</text:span><text:span text:style-name="T35"> <text:tab/></text:span><text:span text:style-name="T22">1000</text:span><text:span text:style-name="T36"> </text:span><text:span text:style-name="T37">₵</text:span><text:span text:style-name="T38">r</text:span></text:p>
      <text:p text:style-name="P5"><text:span text:style-name="T39">Kontakte</text:span><text:span text:style-name="T40"><text:tab/></text:span><text:span text:style-name="T41">1 Kontakt: kein Händler</text:span></text:p>
      <text:p text:style-name="P6"><text:tab/><text:tab/><text:tab/>Wert<text:tab/>Modifikator<text:tab/><text:tab/><text:tab/><text:tab/>Wert<text:tab/>Mod.<text:tab/><text:tab/><text:tab/>Wert<text:tab/> Modifikator<text:tab/><text:tab/><text:tab/><text:tab/><text:tab/></text:p>
      <text:p text:style-name="P7"><text:span text:style-name="T42">Stärke<text:tab/><text:tab/></text:span><text:span text:style-name="T43"> <text:s/></text:span><text:span text:style-name="T44">7</text:span><text:span text:style-name="T42"><text:tab/><text:tab/><text:tab/>Intell</text:span><text:span text:style-name="T45">ekt<text:tab/></text:span><text:span text:style-name="T42"><text:tab/></text:span><text:span text:style-name="T44">10</text:span><text:span text:style-name="T42"><text:tab/></text:span><text:span text:style-name="T44">+1</text:span><text:span text:style-name="T46"><text:tab/></text:span><text:span text:style-name="T47">Psi<text:tab/><text:tab/></text:span><text:span text:style-name="T43">__</text:span><text:span text:style-name="T42"><text:tab/></text:span><text:span text:style-name="T43">__</text:span><text:span text:style-name="T48"><text:tab/></text:span><text:span text:style-name="T46"><text:tab/></text:span><text:span text:style-name="T47">Glück</text:span><text:span text:style-name="T49">spunkte</text:span><text:span text:style-name="T47"><text:tab/></text:span><text:span text:style-name="T43">__</text:span><text:span text:style-name="T47"><text:tab/></text:span></text:p>
      <text:p text:style-name="P8"><text:span text:style-name="T50">Geschick<text:tab/><text:tab/></text:span><text:span text:style-name="T51"> <text:s/></text:span><text:span text:style-name="T52">8</text:span><text:span text:style-name="T50"><text:tab/></text:span><text:span text:style-name="T53"><text:tab/><text:tab/></text:span><text:span text:style-name="T54">B</text:span><text:span text:style-name="T50">ildung<text:tab/><text:tab/></text:span><text:span text:style-name="T52">15</text:span><text:span text:style-name="T50"><text:tab/></text:span><text:span text:style-name="T52">+3</text:span><text:span text:style-name="T55"><text:tab/></text:span><text:span text:style-name="T56">Wert<text:tab/><text:tab/>0<text:tab/>1-2<text:tab/>3-5<text:tab/>6-8<text:tab/>9-11<text:tab/>12-14<text:tab/>15+<text:tab/></text:span></text:p>
      <text:p text:style-name="P9"><text:span text:style-name="T50">Ausdauer<text:tab/><text:tab/></text:span><text:span text:style-name="T51"> <text:s/></text:span><text:span text:style-name="T52">9</text:span><text:span text:style-name="T50"><text:tab/></text:span><text:span text:style-name="T52">+1</text:span><text:span text:style-name="T50"><text:tab/><text:tab/>Sozialstatus<text:tab/></text:span><text:span text:style-name="T51"> <text:s/></text:span><text:span text:style-name="T52">4</text:span><text:span text:style-name="T50"><text:tab/></text:span><text:span text:style-name="T57">–</text:span><text:span text:style-name="T52">1</text:span><text:span text:style-name="T58"><text:tab/></text:span><text:span text:style-name="T59">Mod</text:span><text:span text:style-name="T60">ifikator<text:tab/>-</text:span><text:span text:style-name="T56">3<text:tab/>-2<text:tab/>-1<text:tab/>0<text:tab/>+1<text:tab/>+2<text:tab/>+3<text:tab/></text:span></text:p>
      <text:p text:style-name="P10"><text:span text:style-name="T61">Alleskönner </text:span><text:span text:style-name="T62">(0)</text:span>:<text:tab/><text:span text:style-name="T62">__</text:span> <text:span text:style-name="T62">=&gt; </text:span>Un<text:span text:style-name="T63">trainiert </text:span><text:span text:style-name="T64">(-3)</text:span><text:span text:style-name="T63">: <text:s text:c="2"/></text:span><text:span text:style-name="T62">_ _</text:span><text:span text:style-name="T63"><text:tab/><text:tab/><text:tab/><text:tab/><text:tab/><text:tab/><text:tab/><text:tab/><text:tab/><text:tab/><text:tab/><text:tab/></text:span></text:p>
      <text:section text:style-name="Sect1" text:name="Bereich8">
        <text:p text:style-name="P11">Anführer<text:tab/><text:tab/><text:tab/><text:span text:style-name="T65">_</text:span></text:p>
        <text:p text:style-name="P11"><text:span text:style-name="T66">Astrogation<text:tab/><text:tab/></text:span><text:span text:style-name="T65">_</text:span></text:p>
        <text:p text:style-name="P12">Athletik<text:tab/><text:tab/><text:tab/><text:span text:style-name="T65">_</text:span></text:p>
        <text:p text:style-name="P13"><text:span text:style-name="T67"><text:tab/></text:span><text:span text:style-name="T68">Ausdauer</text:span><text:span text:style-name="T69"><text:tab/><text:tab/></text:span><text:span text:style-name="T70">_</text:span></text:p>
        <text:p text:style-name="P13"><text:span text:style-name="T71"><text:tab/></text:span><text:span text:style-name="T68">Geschick</text:span><text:span text:style-name="T69"><text:tab/><text:tab/></text:span><text:span text:style-name="T70">_</text:span><text:span text:style-name="T69"><text:tab/></text:span></text:p>
        <text:p text:style-name="P12"><text:tab/><text:span text:style-name="T72">Stärke</text:span><text:span text:style-name="T73"><text:tab/><text:tab/></text:span><text:span text:style-name="T65">_</text:span></text:p>
        <text:p text:style-name="P14">Aufklär<text:span text:style-name="T74">er<text:tab/><text:tab/><text:tab/></text:span><text:span text:style-name="T65">_</text:span></text:p>
        <text:p text:style-name="P15"><text:span text:style-name="T74">Ausbildung<text:tab/><text:tab/><text:tab/></text:span><text:span text:style-name="T65">_</text:span></text:p>
        <text:p text:style-name="P11"><text:tab/><text:span text:style-name="T75">__________</text:span><text:span text:style-name="T76">___<text:tab/></text:span><text:span text:style-name="T65">_</text:span></text:p>
        <text:p text:style-name="P11">Diplomatie<text:tab/><text:tab/><text:tab/><text:span text:style-name="T65">_</text:span></text:p>
        <text:p text:style-name="P11"><text:span text:style-name="T74">Elektronik<text:tab/><text:tab/><text:tab/></text:span><text:span text:style-name="T77">0</text:span><text:span text:style-name="T74"><text:line-break/><text:tab/></text:span><text:span text:style-name="T78">Computer<text:tab/><text:tab/></text:span><text:span text:style-name="T77">0</text:span><text:span text:style-name="T78"><text:line-break/><text:tab/></text:span><text:span text:style-name="T79">Fernsteuerung<text:tab/></text:span><text:span text:style-name="T77">0</text:span><text:span text:style-name="T78"><text:line-break/><text:tab/></text:span>Kommunikation<text:tab/><text:span text:style-name="T77">0</text:span><text:line-break/><text:tab/><text:span text:style-name="T79">Sensoren<text:tab/><text:tab/></text:span><text:span text:style-name="T77">0</text:span><text:span text:style-name="T78"><text:line-break/></text:span>Ermitteln<text:tab/><text:tab/><text:tab/><text:span text:style-name="T65">_</text:span></text:p>
        <text:p text:style-name="P11">Fahre<text:span text:style-name="T80">r<text:tab/><text:tab/><text:tab/></text:span><text:span text:style-name="T77">0</text:span></text:p>
        <text:p text:style-name="P16"><text:span text:style-name="T81"><text:tab/></text:span><text:span text:style-name="T82">Luftkissen<text:tab/><text:tab/></text:span><text:span text:style-name="T83">0</text:span><text:span text:style-name="T81"><text:line-break/><text:tab/></text:span><text:span text:style-name="T84">Mechs<text:tab/><text:tab/></text:span><text:span text:style-name="T83">0</text:span><text:span text:style-name="T85"><text:line-break/></text:span><text:span text:style-name="T81"><text:tab/></text:span><text:span text:style-name="T86">Rad &amp; </text:span><text:span text:style-name="T81">Ketten<text:tab/></text:span><text:span text:style-name="T83">0</text:span></text:p>
        <text:p text:style-name="P11"><text:tab/><text:span text:style-name="T87">_____________<text:tab/>_</text:span></text:p>
        <text:p text:style-name="P17"><text:span text:style-name="T81">Fliege</text:span><text:span text:style-name="T88">r<text:tab/><text:tab/><text:tab/></text:span><text:span text:style-name="T83">0</text:span></text:p>
        <text:p text:style-name="P11"><text:tab/><text:span text:style-name="T89">Gleiter<text:tab/><text:tab/></text:span><text:span text:style-name="T77">0</text:span><text:span text:style-name="T89"><text:line-break/><text:tab/></text:span>Rotor<text:tab/><text:tab/><text:tab/><text:span text:style-name="T77">0</text:span></text:p>
        <text:p text:style-name="P11"><text:tab/>Tragflächen<text:tab/><text:span text:style-name="T77">0</text:span><text:span text:style-name="T65"><text:line-break/><text:tab/></text:span><text:span text:style-name="T87">_____________<text:tab/>_</text:span></text:p>
        <text:p text:style-name="P11">Geselligkeit<text:tab/><text:tab/><text:tab/><text:span text:style-name="T65">_</text:span></text:p>
        <text:p text:style-name="P11">Glücksspiel<text:tab/><text:tab/><text:tab/><text:span text:style-name="T65">_</text:span></text:p>
        <text:p text:style-name="P11">H<text:span text:style-name="T90">a</text:span>nd<text:span text:style-name="T90">e</text:span>l<text:span text:style-name="T91">n</text:span><text:tab/><text:tab/><text:tab/><text:span text:style-name="T77">0</text:span></text:p>
        <text:p text:style-name="P11">Ingenieur<text:tab/><text:tab/><text:tab/><text:span text:style-name="T65">_</text:span></text:p>
        <text:p text:style-name="P11"><text:span text:style-name="T78"><text:tab/></text:span>Lebenserhaltung<text:tab/><text:span text:style-name="T65">_</text:span></text:p>
        <text:p text:style-name="P11"><text:tab/>Manöverantrieb<text:tab/><text:span text:style-name="T65">_</text:span></text:p>
        <text:p text:style-name="P11"><text:tab/>Reaktor<text:tab/><text:tab/><text:span text:style-name="T65">_</text:span></text:p>
        <text:p text:style-name="P11"><text:tab/>Sprungantrieb<text:tab/><text:span text:style-name="T65">_</text:span></text:p>
        <text:p text:style-name="P18">Kanonier <text:span text:style-name="T92">(Weltraum)</text:span><text:tab/><text:span text:style-name="T77">0</text:span></text:p>
        <text:p text:style-name="P11"><text:tab/>T<text:span text:style-name="T93">u</text:span>rm<text:span text:style-name="T94">schütze<text:tab/></text:span><text:span text:style-name="T77">2</text:span></text:p>
        <text:p text:style-name="P11"><text:tab/>Orbital<text:tab/><text:tab/><text:span text:style-name="T77">0</text:span><text:span text:style-name="T95"><text:line-break/></text:span><text:span text:style-name="T74">Kunst<text:tab/><text:tab/><text:tab/><text:tab/></text:span><text:span text:style-name="T65">_</text:span></text:p>
        <text:p text:style-name="P11"><text:tab/><text:span text:style-name="T75">__________</text:span><text:span text:style-name="T76">___<text:tab/></text:span><text:span text:style-name="T65">_</text:span></text:p>
        <text:p text:style-name="P11"><text:tab/><text:span text:style-name="T75">__________</text:span><text:span text:style-name="T76">___<text:tab/></text:span><text:span text:style-name="T65">_</text:span></text:p>
        <text:p text:style-name="P11">Mechanik<text:tab/><text:tab/><text:tab/><text:span text:style-name="T77">0</text:span></text:p>
        <text:p text:style-name="P19">Medizin<text:tab/><text:tab/><text:tab/><text:span text:style-name="T65">_</text:span></text:p>
        <text:p text:style-name="P20">Nahkampf<text:tab/><text:tab/><text:tab/><text:span text:style-name="T65">_</text:span></text:p>
        <text:p text:style-name="P21"><text:tab/>Klingen<text:tab/><text:tab/><text:span text:style-name="T65">_</text:span></text:p>
        <text:p text:style-name="P11"><text:span text:style-name="T65"><text:tab/></text:span><text:span text:style-name="T96">Stumpf<text:tab/></text:span><text:span text:style-name="T87"><text:tab/>_</text:span></text:p>
        <text:p text:style-name="P22"><text:span text:style-name="T81"><text:tab/>Unbewaffnet<text:tab/></text:span><text:span text:style-name="T85">_</text:span></text:p>
        <text:p text:style-name="P23">Navigation <text:span text:style-name="T97">(planetar)</text:span><text:tab/><text:span text:style-name="T65">_</text:span><text:line-break/><text:span text:style-name="T98">Null-G<text:tab/><text:tab/><text:tab/></text:span><text:span text:style-name="T65">_</text:span></text:p>
        <text:p text:style-name="P23"><text:span text:style-name="T74">P</text:span><text:span text:style-name="T95">ilot </text:span><text:span text:style-name="T99">(Weltraum)</text:span><text:span text:style-name="T95"><text:tab/><text:tab/></text:span><text:span text:style-name="T77">0</text:span></text:p>
        <text:p text:style-name="P21"><text:tab/>Beiboote<text:tab/><text:tab/><text:span text:style-name="T77">0</text:span></text:p>
        <text:p text:style-name="P21"><text:tab/>Raumschiffe<text:tab/><text:span text:style-name="T77">1</text:span></text:p>
        <text:p text:style-name="P22"><text:span text:style-name="T81"><text:tab/></text:span><text:span text:style-name="T100">Große</text:span><text:span text:style-name="T81"> Schiffe<text:tab/></text:span><text:span text:style-name="T83">0</text:span></text:p>
        <text:p text:style-name="P21"><text:span text:style-name="T98">Raumanzug<text:tab/><text:tab/></text:span><text:span text:style-name="T77">2</text:span><text:span text:style-name="T98"><text:line-break/></text:span>Recht<text:tab/><text:tab/><text:tab/><text:tab/><text:span text:style-name="T77">2</text:span></text:p>
        <text:p text:style-name="P11"><text:span text:style-name="T80">Schleichen<text:tab/><text:tab/><text:tab/></text:span><text:span text:style-name="T65">_</text:span><text:span text:style-name="T80"><text:line-break/></text:span><text:span text:style-name="T101">Schuss</text:span>waffen<text:tab/><text:tab/><text:span text:style-name="T65">_</text:span></text:p>
        <text:p text:style-name="P11"><text:tab/>Energie<text:tab/><text:tab/><text:span text:style-name="T65">_</text:span></text:p>
        <text:p text:style-name="P11"><text:tab/>Projektil<text:tab/><text:tab/><text:span text:style-name="T65">_</text:span></text:p>
        <text:p text:style-name="P21">Schwere Waffen<text:tab/><text:tab/><text:span text:style-name="T65">_</text:span></text:p>
        <text:p text:style-name="P21"><text:tab/><text:span text:style-name="T93">Bordschütze<text:tab/></text:span><text:span text:style-name="T65">_</text:span></text:p>
        <text:p text:style-name="P21"><text:tab/>Artillerie<text:tab/><text:tab/><text:span text:style-name="T65">_</text:span></text:p>
        <text:p text:style-name="P21"><text:tab/>Tragbare<text:tab/><text:tab/><text:span text:style-name="T65">_</text:span></text:p>
        <text:p text:style-name="P21"/>
        <text:p text:style-name="P20">Seefahr<text:span text:style-name="T80">er<text:tab/><text:tab/><text:tab/></text:span><text:span text:style-name="T102">0</text:span></text:p>
        <text:p text:style-name="P24"><text:tab/><text:span text:style-name="T103">Segelboote<text:tab/></text:span><text:span text:style-name="T76"><text:tab/></text:span><text:span text:style-name="T102">0</text:span></text:p>
        <text:p text:style-name="P25"><text:span text:style-name="T65"><text:tab/></text:span><text:span text:style-name="T103">U-Boote<text:tab/></text:span><text:span text:style-name="T87"><text:tab/></text:span><text:span text:style-name="T102">0</text:span></text:p>
        <text:p text:style-name="P21">Sprachen<text:tab/><text:tab/><text:tab/><text:span text:style-name="T65">_</text:span></text:p>
        <text:p text:style-name="P21"><text:tab/><text:span text:style-name="T75">__________</text:span><text:span text:style-name="T76">___<text:tab/></text:span><text:span text:style-name="T65">_</text:span></text:p>
        <text:p text:style-name="P21">Sprengstoff<text:tab/><text:tab/><text:tab/><text:span text:style-name="T65">_</text:span></text:p>
        <text:p text:style-name="P26">Steward<text:tab/><text:tab/><text:tab/><text:span text:style-name="T77">0</text:span></text:p>
        <text:p text:style-name="P21">Taktik<text:tab/><text:tab/><text:tab/><text:span text:style-name="T65">_</text:span></text:p>
        <text:p text:style-name="P21"><text:tab/><text:span text:style-name="T104">P</text:span><text:span text:style-name="T105">lanetar<text:tab/><text:tab/></text:span><text:span text:style-name="T65">_</text:span></text:p>
        <text:p text:style-name="P21"><text:tab/><text:span text:style-name="T105">Weltraum<text:tab/><text:tab/></text:span><text:span text:style-name="T65">_</text:span></text:p>
        <text:p text:style-name="P27">Täuschen<text:tab/><text:tab/><text:tab/><text:span text:style-name="T77">1</text:span></text:p>
        <text:p text:style-name="P21">Tiere<text:tab/><text:tab/><text:tab/><text:tab/><text:span text:style-name="T65">_</text:span></text:p>
        <text:p text:style-name="P21"><text:tab/>Abrichten<text:tab/><text:tab/><text:span text:style-name="T65">_</text:span></text:p>
        <text:p text:style-name="P21"><text:tab/>Tiermedizin<text:tab/><text:span text:style-name="T65">_</text:span></text:p>
        <text:p text:style-name="P28">Überleben<text:tab/><text:tab/><text:tab/><text:span text:style-name="T77">0</text:span></text:p>
        <text:p text:style-name="P21">Überreden<text:tab/><text:tab/><text:tab/><text:span text:style-name="T77">1</text:span></text:p>
        <text:p text:style-name="P11">Unterwelt<text:tab/><text:tab/><text:tab/><text:span text:style-name="T65">_</text:span></text:p>
        <text:p text:style-name="P11"><text:span text:style-name="T106">Verwaltung<text:tab/><text:tab/><text:tab/></text:span><text:span text:style-name="T77">1</text:span><text:span text:style-name="T106"><text:line-break/></text:span><text:span text:style-name="T107">W</text:span><text:span text:style-name="T95">issenschaft<text:tab/><text:tab/></text:span><text:span text:style-name="T65">_</text:span><text:span text:style-name="T95"><text:line-break/></text:span><text:tab/><text:span text:style-name="T75">__________</text:span><text:span text:style-name="T76">___<text:tab/></text:span><text:span text:style-name="T65">_</text:span></text:p>
        <text:p text:style-name="P11"><text:tab/><text:span text:style-name="T75">__________</text:span><text:span text:style-name="T76">___<text:tab/></text:span><text:span text:style-name="T65">_</text:span><text:span text:style-name="T76"><text:line-break/></text:span></text:p>
      </text:section>
      <text:p text:style-name="P29"><text:span text:style-name="T108">Rüstung<text:tab/><text:tab/></text:span><text:span text:style-name="T109">TL<text:tab/></text:span><text:span text:style-name="T110">Schutz<text:tab/>Strahlung<text:tab/>Gewicht</text:span><text:span text:style-name="T111"><text:tab/></text:span><text:span text:style-name="T112">Ausr</text:span><text:span text:style-name="T108">üstung<text:tab/><text:tab/><text:tab/></text:span><text:span text:style-name="T109">TL<text:tab/></text:span><text:span text:style-name="T110">Gewicht<text:tab/></text:span><text:span text:style-name="T109">Effekt<text:tab/><text:tab/></text:span></text:p>
      <text:p text:style-name="P30"/>
      <text:p text:style-name="P30"/>
      <text:p text:style-name="P29"><text:span text:style-name="T113"/></text:p>
      <text:p text:style-name="P29"><text:span text:style-name="T112">Waffen</text:span><text:span text:style-name="T108"><text:tab/><text:tab/></text:span><text:span text:style-name="T109">TL</text:span><text:span text:style-name="T110"><text:tab/></text:span><text:span text:style-name="T109">Reichweite </text:span><text:span text:style-name="T114">[m]</text:span><text:span text:style-name="T110"><text:tab/></text:span><text:span text:style-name="T109">Schaden<text:tab/>Gewicht<text:tab/>Munition<text:tab/></text:span><text:span text:style-name="T115"><text:tab/></text:span><text:span text:style-name="T116">Implantate<text:tab/><text:tab/></text:span><text:span text:style-name="T109">TL</text:span><text:span text:style-name="T110"><text:tab/></text:span><text:span text:style-name="T109">Effekt<text:tab/><text:tab/></text:span></text:p>
      <text:p text:style-name="P31"/>
      <text:p text:style-name="P31"/>
      <text:p text:style-name="P31"/>
      <text:p text:style-name="P31"/>
      <text:p text:style-name="P32">18 Entered University</text:p>
      <text:p text:style-name="P32">20 Failed to prove your tutor wrong</text:p>
      <text:p text:style-name="P32">22 Graduated University</text:p>
      <text:p text:style-name="P32">22 Joined the merchants as a free trader (rank 0)</text:p>
      <text:p text:style-name="P32">24 Made a Lucative Deal</text:p>
      <text:p text:style-name="P32">26 Promoted to rank 1</text:p>
      <text:p text:style-name="P32">28 A good deal</text:p>
      <text:p text:style-name="P32">32 Made a new contact</text:p>
      <text:p text:style-name="P32">34 Promoted to rank 2</text:p>
      <text:p text:style-name="P32">34 Connection made - gained Gunner</text:p>
      <text:p text:style-name="P32">34 Connection made - gained Gunner</text:p>
      <text:p text:style-name="P33"><text:span text:style-name="T1">T</text:span><text:span text:style-name="T2">raveller</text:span></text:p>
      <text:p text:style-name="P34"><text:span text:style-name="T3">Name</text:span><text:span text:style-name="T117"><text:tab/><text:tab/></text:span><text:span text:style-name="T118">Bruno</text:span><text:span text:style-name="T119"><text:tab/></text:span><text:span text:style-name="T6">Alter</text:span><text:span text:style-name="T120"> </text:span><text:span text:style-name="T13">34</text:span><text:span text:style-name="T7"><text:tab/></text:span><text:span text:style-name="T9">Spezies</text:span><text:span text:style-name="T10"> </text:span><text:span text:style-name="T13">Mensch</text:span><text:span text:style-name="T11"><text:tab/><text:tab/></text:span><text:span text:style-name="T3">Geburtswelt</text:span><text:span text:style-name="T117"> </text:span><text:span text:style-name="T13">Bowman Asteroidengürtel</text:span></text:p>
      <text:p text:style-name="P35"><text:span text:style-name="T15">Hintergrund</text:span><text:span text:style-name="T16"><text:tab/></text:span><text:span text:style-name="T121">bei </text:span><text:span text:style-name="T122">den </text:span><text:span text:style-name="T121">Scouts abgelehnt</text:span><text:span text:style-name="T123">, </text:span><text:span text:style-name="T121">dann zu</text:span><text:span text:style-name="T124">r</text:span><text:span text:style-name="T121"> Polizei gezogen, </text:span><text:span text:style-name="T124">von </text:span><text:span text:style-name="T125">18-</text:span><text:span text:style-name="T121">34 </text:span><text:span text:style-name="T124">als </text:span><text:span text:style-name="T121">Agent </text:span><text:span text:style-name="T124">bei der </text:span><text:span text:style-name="T121">Polizei,<text:line-break/><text:tab/><text:tab/><text:tab/></text:span><text:span text:style-name="T124">finaler Rang: Kommissar</text:span><text:span text:style-name="T123">, </text:span><text:span text:style-name="T18">V</text:span><text:span text:style-name="T19">erbindung mit andere</text:span><text:span text:style-name="T126">m</text:span><text:span text:style-name="T19"> Charakter: Nahkampf 1</text:span></text:p>
      <text:p text:style-name="P36"><text:span text:style-name="T21">Besitz</text:span><text:span text:style-name="T40"><text:tab/><text:tab/></text:span><text:span text:style-name="T23">1 Schiffsanteil (1k</text:span><text:span text:style-name="T127">₵</text:span><text:span text:style-name="T128">r/</text:span><text:span text:style-name="T129">Jahr)</text:span><text:span text:style-name="T130"><text:tab/><text:tab/><text:tab/><text:tab/></text:span><text:span text:style-name="T29"> <text:tab/></text:span><text:span text:style-name="T30">Schulden</text:span><text:span text:style-name="T31"> </text:span><text:span text:style-name="T33">-</text:span><text:span text:style-name="T34"><text:tab/><text:tab/></text:span><text:span text:style-name="T32">Rente</text:span><text:span text:style-name="T31"> </text:span><text:span text:style-name="T33">-</text:span><text:span text:style-name="T36"> </text:span><text:span text:style-name="T37">₵</text:span><text:span text:style-name="T38">r</text:span><text:span text:style-name="T34"><text:tab/></text:span><text:span text:style-name="T21">Bar</text:span><text:span text:style-name="T35"> <text:tab/> <text:s text:c="3"/></text:span><text:span text:style-name="T131">7000</text:span><text:span text:style-name="T36"> </text:span><text:span text:style-name="T37">₵</text:span><text:span text:style-name="T38">r</text:span><text:span text:style-name="T132"><text:line-break/></text:span><text:span text:style-name="T39">Kontakte</text:span><text:span text:style-name="T40"><text:tab/><text:tab/></text:span><text:span text:style-name="T23">3 Kontakte zur Polizeilichen Informationsgewinnung, 1 Kontakt</text:span><text:span text:style-name="T133"> </text:span><text:span text:style-name="T23">bei verdeckter Operation</text:span></text:p>
      <text:p text:style-name="P37"><text:tab/><text:tab/><text:tab/>Wert<text:tab/>Modifikator<text:tab/><text:tab/><text:tab/><text:tab/>Wert<text:tab/>Mod.<text:tab/><text:tab/><text:tab/>Wert<text:tab/> Modifikator<text:tab/><text:tab/><text:tab/><text:tab/><text:tab/></text:p>
      <text:p text:style-name="P38"><text:span text:style-name="T134">Stärke<text:tab/><text:tab/> <text:s/></text:span><text:span text:style-name="T135">6</text:span><text:span text:style-name="T134"><text:tab/><text:tab/><text:tab/>Intell</text:span><text:span text:style-name="T136">ekt<text:tab/></text:span><text:span text:style-name="T134"><text:tab/> <text:s/></text:span><text:span text:style-name="T135">4</text:span><text:span text:style-name="T134"><text:tab/></text:span><text:span text:style-name="T137"><text:tab/></text:span><text:span text:style-name="T138">Psi<text:tab/><text:tab/></text:span><text:span text:style-name="T139">__</text:span><text:span text:style-name="T134"><text:tab/></text:span><text:span text:style-name="T139">__</text:span><text:span text:style-name="T140"><text:tab/></text:span><text:span text:style-name="T137"><text:tab/></text:span><text:span text:style-name="T138">Glück</text:span><text:span text:style-name="T141">spunkte</text:span><text:span text:style-name="T138"><text:tab/></text:span><text:span text:style-name="T139">__</text:span><text:span text:style-name="T138"><text:tab/></text:span></text:p>
      <text:p text:style-name="P39"><text:span text:style-name="T67">Ge</text:span><text:span text:style-name="T50">schick<text:tab/><text:tab/></text:span><text:span text:style-name="T142">11</text:span><text:span text:style-name="T50"><text:tab/></text:span><text:span text:style-name="T142">+1</text:span><text:span text:style-name="T53"><text:tab/></text:span><text:span text:style-name="T143"><text:tab/></text:span><text:span text:style-name="T144">B</text:span><text:span text:style-name="T67">ildu</text:span><text:span text:style-name="T50">ng<text:tab/><text:tab/></text:span><text:span text:style-name="T51"> <text:s/></text:span><text:span text:style-name="T142">9</text:span><text:span text:style-name="T50"><text:tab/></text:span><text:span text:style-name="T142">+1</text:span><text:span text:style-name="T145"><text:tab/></text:span><text:span text:style-name="T56">Wert<text:tab/><text:tab/>0<text:tab/>1-2<text:tab/>3-5<text:tab/>6-8<text:tab/>9-11<text:tab/>12-14<text:tab/>15+<text:tab/></text:span></text:p>
      <text:p text:style-name="P39"><text:span text:style-name="T67">Ausdauer<text:tab/><text:tab/></text:span><text:span text:style-name="T146">10</text:span><text:span text:style-name="T67"><text:tab/></text:span><text:span text:style-name="T146">+1</text:span><text:span text:style-name="T67"><text:tab/><text:tab/>Sozialstatus<text:tab/></text:span><text:span text:style-name="T147"> <text:s/></text:span><text:span text:style-name="T146">6</text:span><text:span text:style-name="T67"><text:tab/></text:span><text:span text:style-name="T148"> <text:tab/></text:span><text:span text:style-name="T59">Mod</text:span><text:span text:style-name="T60">ifikator<text:tab/>-</text:span><text:span text:style-name="T56">3<text:tab/>-2<text:tab/>-1<text:tab/>0<text:tab/>+1<text:tab/>+2<text:tab/>+3<text:tab/></text:span></text:p>
      <text:p text:style-name="P40"><text:span text:style-name="T61">Alleskönner </text:span><text:span text:style-name="T62">(0)</text:span>:<text:tab/><text:span text:style-name="T62">__</text:span> <text:span text:style-name="T62">=&gt; </text:span>Un<text:span text:style-name="T63">trainiert </text:span><text:span text:style-name="T64">(-3)</text:span><text:span text:style-name="T63">: <text:s text:c="2"/></text:span><text:span text:style-name="T62">_ _</text:span><text:span text:style-name="T63"><text:tab/><text:tab/><text:tab/><text:tab/><text:tab/><text:tab/><text:tab/><text:tab/><text:tab/><text:tab/><text:tab/><text:tab/></text:span></text:p>
      <text:section text:style-name="Sect1" text:name="Bereich1">
        <text:p text:style-name="P41">Anführer<text:tab/><text:tab/><text:tab/><text:span text:style-name="T65">_</text:span></text:p>
        <text:p text:style-name="P41"><text:span text:style-name="T66">Astrogation<text:tab/><text:tab/></text:span><text:span text:style-name="T65">_</text:span></text:p>
        <text:p text:style-name="P41">Athletik<text:tab/><text:tab/><text:tab/><text:span text:style-name="T149">0</text:span></text:p>
        <text:p text:style-name="P42"><text:span text:style-name="T67"><text:tab/></text:span><text:span text:style-name="T68">Ausdauer</text:span><text:span text:style-name="T69"><text:tab/><text:tab/></text:span><text:span text:style-name="T150">0</text:span></text:p>
        <text:p text:style-name="P42"><text:span text:style-name="T71"><text:tab/></text:span><text:span text:style-name="T68">Geschick</text:span><text:span text:style-name="T69"><text:tab/><text:tab/></text:span><text:span text:style-name="T150">0</text:span><text:span text:style-name="T69"><text:tab/></text:span></text:p>
        <text:p text:style-name="P41"><text:tab/><text:span text:style-name="T72">Stärke</text:span><text:span text:style-name="T73"><text:tab/><text:tab/></text:span><text:span text:style-name="T149">0</text:span></text:p>
        <text:p text:style-name="P43">Aufklär<text:span text:style-name="T74">er<text:tab/><text:tab/><text:tab/></text:span><text:span text:style-name="T149">1</text:span></text:p>
        <text:p text:style-name="P44"><text:span text:style-name="T74">Ausbildung<text:tab/><text:tab/><text:tab/></text:span><text:span text:style-name="T149">0</text:span></text:p>
        <text:p text:style-name="P41"><text:tab/><text:span text:style-name="T149">Bergbau</text:span><text:span text:style-name="T76"><text:tab/><text:tab/></text:span><text:span text:style-name="T149">0</text:span></text:p>
        <text:p text:style-name="P41">Diplomatie<text:tab/><text:tab/><text:tab/><text:span text:style-name="T65">_</text:span></text:p>
        <text:p text:style-name="P41"><text:span text:style-name="T74">Elektronik<text:tab/><text:tab/><text:tab/></text:span><text:span text:style-name="T65">_</text:span><text:span text:style-name="T74"><text:line-break/><text:tab/></text:span><text:span text:style-name="T78">Computer<text:tab/><text:tab/></text:span><text:span text:style-name="T65">_</text:span><text:span text:style-name="T78"><text:line-break/><text:tab/></text:span><text:span text:style-name="T79">Fernsteuerung<text:tab/></text:span><text:span text:style-name="T65">_</text:span><text:span text:style-name="T78"><text:line-break/><text:tab/></text:span>Kommunikation<text:tab/><text:span text:style-name="T65">_</text:span><text:line-break/><text:tab/><text:span text:style-name="T79">Sensoren<text:tab/><text:tab/></text:span><text:span text:style-name="T65">_</text:span><text:span text:style-name="T78"><text:line-break/></text:span>Ermitteln<text:tab/><text:tab/><text:tab/><text:span text:style-name="T149">1</text:span></text:p>
        <text:p text:style-name="P41">Fahre<text:span text:style-name="T80">r<text:tab/><text:tab/><text:tab/></text:span><text:span text:style-name="T149">0</text:span></text:p>
        <text:p text:style-name="P45"><text:span text:style-name="T81"><text:tab/></text:span><text:span text:style-name="T82">Luftkissen<text:tab/><text:tab/></text:span><text:span text:style-name="T151">0</text:span><text:span text:style-name="T81"><text:line-break/><text:tab/></text:span><text:span text:style-name="T84">Mechs<text:tab/><text:tab/></text:span><text:span text:style-name="T151">0</text:span><text:span text:style-name="T85"><text:line-break/></text:span><text:span text:style-name="T81"><text:tab/></text:span><text:span text:style-name="T86">Rad &amp; </text:span><text:span text:style-name="T81">Ketten<text:tab/></text:span><text:span text:style-name="T151">0</text:span></text:p>
        <text:p text:style-name="P41"><text:tab/><text:span text:style-name="T87">_____________<text:tab/></text:span><text:span text:style-name="T149">0</text:span></text:p>
        <text:p text:style-name="P46"><text:span text:style-name="T81">Fliege</text:span><text:span text:style-name="T88">r<text:tab/><text:tab/><text:tab/></text:span><text:span text:style-name="T151">0</text:span></text:p>
        <text:p text:style-name="P41"><text:tab/><text:span text:style-name="T89">Gleiter<text:tab/><text:tab/></text:span><text:span text:style-name="T149">0</text:span><text:span text:style-name="T89"><text:line-break/><text:tab/></text:span>Rotor<text:tab/><text:tab/><text:tab/><text:span text:style-name="T149">0</text:span></text:p>
        <text:p text:style-name="P41"><text:tab/>Tragflächen<text:tab/><text:span text:style-name="T149">0</text:span><text:span text:style-name="T65"><text:line-break/><text:tab/></text:span><text:span text:style-name="T87">_____________<text:tab/>_</text:span></text:p>
        <text:p text:style-name="P41">Geselligkeit<text:tab/><text:tab/><text:tab/><text:span text:style-name="T65">_</text:span></text:p>
        <text:p text:style-name="P41">Glücksspiel<text:tab/><text:tab/><text:tab/><text:span text:style-name="T65">_</text:span></text:p>
        <text:p text:style-name="P41">H<text:span text:style-name="T90">a</text:span>nd<text:span text:style-name="T90">e</text:span>l<text:span text:style-name="T91">n</text:span><text:tab/><text:tab/><text:tab/><text:span text:style-name="T65">_</text:span></text:p>
        <text:p text:style-name="P41">Ingenieur<text:tab/><text:tab/><text:tab/><text:span text:style-name="T65">_</text:span></text:p>
        <text:p text:style-name="P41"><text:span text:style-name="T78"><text:tab/></text:span>Lebenserhaltung<text:tab/><text:span text:style-name="T65">_</text:span></text:p>
        <text:p text:style-name="P41"><text:tab/>Manöverantrieb<text:tab/><text:span text:style-name="T65">_</text:span></text:p>
        <text:p text:style-name="P41"><text:tab/>Reaktor<text:tab/><text:tab/><text:span text:style-name="T65">_</text:span></text:p>
        <text:p text:style-name="P41"><text:tab/>Sprungantrieb<text:tab/><text:span text:style-name="T65">_</text:span></text:p>
        <text:p text:style-name="P47">Kanonier <text:span text:style-name="T92">(Weltraum)</text:span><text:tab/><text:span text:style-name="T65">_</text:span></text:p>
        <text:p text:style-name="P41"><text:tab/>T<text:span text:style-name="T93">u</text:span>rm<text:span text:style-name="T94">schütze<text:tab/></text:span><text:span text:style-name="T65">_</text:span></text:p>
        <text:p text:style-name="P41"><text:tab/>Orbital<text:tab/><text:tab/><text:span text:style-name="T65">_</text:span><text:span text:style-name="T95"><text:line-break/></text:span><text:span text:style-name="T74">Kunst<text:tab/><text:tab/><text:tab/><text:tab/></text:span><text:span text:style-name="T65">_</text:span></text:p>
        <text:p text:style-name="P41"><text:tab/><text:span text:style-name="T75">__________</text:span><text:span text:style-name="T76">___<text:tab/></text:span><text:span text:style-name="T65">_</text:span></text:p>
        <text:p text:style-name="P41"><text:tab/><text:span text:style-name="T75">__________</text:span><text:span text:style-name="T76">___<text:tab/></text:span><text:span text:style-name="T65">_</text:span></text:p>
        <text:p text:style-name="P41">Mechanik<text:tab/><text:tab/><text:tab/><text:span text:style-name="T65">_</text:span></text:p>
        <text:p text:style-name="P48">Medizin<text:tab/><text:tab/><text:tab/><text:span text:style-name="T65">_</text:span></text:p>
        <text:p text:style-name="P49">Nahkampf<text:tab/><text:tab/><text:tab/><text:span text:style-name="T149">0</text:span></text:p>
        <text:p text:style-name="P50"><text:tab/>Klingen<text:tab/><text:tab/><text:span text:style-name="T149">0</text:span></text:p>
        <text:p text:style-name="P41"><text:span text:style-name="T65"><text:tab/></text:span><text:span text:style-name="T96">Stumpf<text:tab/></text:span><text:span text:style-name="T87"><text:tab/></text:span><text:span text:style-name="T149">3</text:span></text:p>
        <text:p text:style-name="P51"><text:span text:style-name="T81"><text:tab/>Unbewaffnet<text:tab/></text:span><text:span text:style-name="T151">0</text:span></text:p>
        <text:p text:style-name="P52">Navigation <text:span text:style-name="T97">(planetar)</text:span><text:tab/><text:span text:style-name="T65">_</text:span><text:line-break/><text:span text:style-name="T98">Null-G<text:tab/><text:tab/><text:tab/></text:span><text:span text:style-name="T65">_</text:span></text:p>
        <text:p text:style-name="P52"><text:span text:style-name="T74">P</text:span><text:span text:style-name="T95">ilot </text:span><text:span text:style-name="T99">(Weltraum)</text:span><text:span text:style-name="T95"><text:tab/><text:tab/></text:span><text:span text:style-name="T65">_</text:span></text:p>
        <text:p text:style-name="P50"><text:tab/>Beiboote<text:tab/><text:tab/><text:span text:style-name="T65">_</text:span></text:p>
        <text:p text:style-name="P50"><text:tab/>Raumschiffe<text:tab/><text:span text:style-name="T65">_</text:span></text:p>
        <text:p text:style-name="P51"><text:span text:style-name="T81"><text:tab/></text:span><text:span text:style-name="T100">Große</text:span><text:span text:style-name="T81"> Schiffe<text:tab/></text:span><text:span text:style-name="T85">_</text:span></text:p>
        <text:p text:style-name="P50"><text:span text:style-name="T98">Raumanzug<text:tab/><text:tab/></text:span><text:span text:style-name="T149">0</text:span><text:span text:style-name="T98"><text:line-break/></text:span>Recht<text:tab/><text:tab/><text:tab/><text:tab/><text:span text:style-name="T65">_</text:span></text:p>
        <text:p text:style-name="P41"><text:span text:style-name="T80">Schleichen<text:tab/><text:tab/><text:tab/></text:span><text:span text:style-name="T149">3</text:span><text:span text:style-name="T80"><text:line-break/></text:span><text:span text:style-name="T101">Schuss</text:span>waffen<text:tab/><text:tab/><text:span text:style-name="T149">0</text:span></text:p>
        <text:p text:style-name="P41"><text:tab/>Energie<text:tab/><text:tab/><text:span text:style-name="T149">0</text:span></text:p>
        <text:p text:style-name="P41"><text:tab/>Projektil<text:tab/><text:tab/><text:span text:style-name="T149">0</text:span></text:p>
        <text:p text:style-name="P50">Schwere Waffen<text:tab/><text:tab/><text:span text:style-name="T65">_</text:span></text:p>
        <text:p text:style-name="P50"><text:tab/><text:span text:style-name="T93">Bordschütze<text:tab/></text:span><text:span text:style-name="T65">_</text:span></text:p>
        <text:p text:style-name="P50"><text:tab/>Artillerie<text:tab/><text:tab/><text:span text:style-name="T65">_</text:span></text:p>
        <text:p text:style-name="P50"><text:tab/>Tragbare<text:tab/><text:tab/><text:span text:style-name="T65">_</text:span></text:p>
        <text:p text:style-name="P50"/>
        <text:p text:style-name="P49">Seefahr<text:span text:style-name="T80">er<text:tab/><text:tab/><text:tab/></text:span><text:span text:style-name="T65">_</text:span></text:p>
        <text:p text:style-name="P50"><text:tab/><text:span text:style-name="T75">__________</text:span><text:span text:style-name="T76">___<text:tab/></text:span><text:span text:style-name="T65">_</text:span></text:p>
        <text:p text:style-name="P41"><text:span text:style-name="T65"><text:tab/></text:span><text:span text:style-name="T87">_____________<text:tab/>_</text:span></text:p>
        <text:p text:style-name="P50">Sprachen<text:tab/><text:tab/><text:tab/><text:span text:style-name="T149">0</text:span></text:p>
        <text:p text:style-name="P50"><text:tab/><text:span text:style-name="T152">Vilani<text:tab/></text:span><text:span text:style-name="T149"><text:tab/></text:span><text:span text:style-name="T76"><text:tab/></text:span><text:span text:style-name="T149">1</text:span></text:p>
        <text:p text:style-name="P50">Sprengstoff<text:tab/><text:tab/><text:tab/><text:span text:style-name="T65">_</text:span></text:p>
        <text:p text:style-name="P53">Steward<text:tab/><text:tab/><text:tab/><text:span text:style-name="T65">_</text:span></text:p>
        <text:p text:style-name="P50">Taktik<text:tab/><text:tab/><text:tab/><text:span text:style-name="T65">_</text:span></text:p>
        <text:p text:style-name="P50"><text:tab/><text:span text:style-name="T104">P</text:span><text:span text:style-name="T105">lanetar<text:tab/><text:tab/></text:span><text:span text:style-name="T65">_</text:span></text:p>
        <text:p text:style-name="P50"><text:tab/><text:span text:style-name="T105">Weltraum<text:tab/><text:tab/></text:span><text:span text:style-name="T65">_</text:span></text:p>
        <text:p text:style-name="P54">Täuschen<text:tab/><text:tab/><text:tab/><text:span text:style-name="T65">_</text:span></text:p>
        <text:p text:style-name="P50">Tiere<text:tab/><text:tab/><text:tab/><text:tab/><text:span text:style-name="T65">_</text:span></text:p>
        <text:p text:style-name="P50"><text:tab/>Abrichten<text:tab/><text:tab/><text:span text:style-name="T65">_</text:span></text:p>
        <text:p text:style-name="P50"><text:tab/>Tiermedizin<text:tab/><text:span text:style-name="T65">_</text:span></text:p>
        <text:p text:style-name="P55">Überleben<text:tab/><text:tab/><text:tab/><text:span text:style-name="T149">1</text:span></text:p>
        <text:p text:style-name="P50">Überreden<text:tab/><text:tab/><text:tab/><text:span text:style-name="T65">_</text:span></text:p>
        <text:p text:style-name="P41">Unterwelt<text:tab/><text:tab/><text:tab/><text:span text:style-name="T149">1</text:span></text:p>
        <text:p text:style-name="P41"><text:span text:style-name="T106">Verwaltung<text:tab/><text:tab/><text:tab/></text:span><text:span text:style-name="T65">_</text:span><text:span text:style-name="T106"><text:line-break/></text:span><text:span text:style-name="T107">W</text:span><text:span text:style-name="T95">issenschaft<text:tab/><text:tab/></text:span><text:span text:style-name="T65">_</text:span><text:span text:style-name="T95"><text:line-break/></text:span><text:tab/><text:span text:style-name="T75">__________</text:span><text:span text:style-name="T76">___<text:tab/></text:span><text:span text:style-name="T65">_</text:span></text:p>
        <text:p text:style-name="P41"><text:tab/><text:span text:style-name="T75">__________</text:span><text:span text:style-name="T76">___<text:tab/></text:span><text:span text:style-name="T65">_</text:span><text:span text:style-name="T76"><text:line-break/></text:span></text:p>
      </text:section>
      <text:p text:style-name="P56"><text:span text:style-name="T108">Rüstung<text:tab/><text:tab/></text:span><text:span text:style-name="T109">TL<text:tab/></text:span><text:span text:style-name="T110">Schutz<text:tab/>Strahlung<text:tab/>Gewicht</text:span><text:span text:style-name="T111"><text:tab/></text:span><text:span text:style-name="T112">Ausr</text:span><text:span text:style-name="T108">üstung<text:tab/><text:tab/><text:tab/></text:span><text:span text:style-name="T109">TL<text:tab/></text:span><text:span text:style-name="T110">Gewicht<text:tab/></text:span><text:span text:style-name="T109">Effekt<text:tab/><text:tab/></text:span></text:p>
      <text:p text:style-name="P57"/>
      <text:p text:style-name="P57"/>
      <text:p text:style-name="P56"><text:span text:style-name="T113"/></text:p>
      <text:p text:style-name="P56"><text:span text:style-name="T112">Waffen</text:span><text:span text:style-name="T108"><text:tab/><text:tab/></text:span><text:span text:style-name="T109">TL</text:span><text:span text:style-name="T110"><text:tab/></text:span><text:span text:style-name="T109">Reichweite </text:span><text:span text:style-name="T114">[m]</text:span><text:span text:style-name="T110"><text:tab/></text:span><text:span text:style-name="T109">Schaden<text:tab/>Gewicht<text:tab/>Munition<text:tab/></text:span><text:span text:style-name="T115"><text:tab/></text:span><text:span text:style-name="T116">Implantate<text:tab/><text:tab/></text:span><text:span text:style-name="T109">TL</text:span><text:span text:style-name="T110"><text:tab/></text:span><text:span text:style-name="T109">Effekt<text:tab/><text:tab/></text:span></text:p>
      <text:p text:style-name="P58">Waffe bis 30k<text:span text:style-name="T153">₵</text:span><text:span text:style-name="T154">r, </text:span><text:span text:style-name="T155">TL12</text:span></text:p>
      <text:p text:style-name="P59"/>
      <text:p text:style-name="P60"/>
      <text:p text:style-name="P61"><text:span text:style-name="T156"/></text:p>
      <text:p text:style-name="P62">18 Did not qualify for the scouts</text:p>
      <text:p text:style-name="P62">18 Drafted into the agents</text:p>
      <text:p text:style-name="P62">18 Became Rookie (Agent, Law enforcement)</text:p>
      <text:p text:style-name="P62">20 Advanced Training</text:p>
      <text:p text:style-name="P62">22 Promoted to Corporal (rank 1)</text:p>
      <text:p text:style-name="P62">24 Established network of contacts</text:p>
      <text:p text:style-name="P62">26 Promoted to Sergeant (rank 2)</text:p>
      <text:p text:style-name="P62">28 Advanced Training</text:p>
      <text:p text:style-name="P62">30 Promoted to Detective (rank 3)</text:p>
      <text:p text:style-name="P62">32 Undercover Citizen</text:p>
      <text:p text:style-name="P62">32 New contact</text:p>
      <text:p text:style-name="P62">34 Connection made - gained Melee</text:p>
      <text:p text:style-name="P63"><text:span text:style-name="T1">T</text:span><text:span text:style-name="T2">raveller</text:span></text:p>
      <text:p text:style-name="P64"><text:span text:style-name="T3">Name </text:span><text:span text:style-name="T157">Eva</text:span><text:span text:style-name="T5"><text:tab/><text:tab/></text:span><text:span text:style-name="T6">Alter</text:span><text:span text:style-name="T7"> </text:span><text:span text:style-name="T158">34<text:tab/></text:span><text:span text:style-name="T9">Spezies</text:span><text:span text:style-name="T10"> </text:span><text:span text:style-name="T158">Mensch<text:tab/></text:span><text:span text:style-name="T11"> <text:s text:c="3"/></text:span><text:span text:style-name="T3">Geburtswelt</text:span><text:span text:style-name="T117"> </text:span><text:span text:style-name="T159">Wardn (</text:span><text:span text:style-name="T160">früher</text:span><text:span text:style-name="T159">: Silver) landwirtschaftliche Welt</text:span></text:p>
      <text:p text:style-name="P65"><text:span text:style-name="T15">Hintergrund</text:span><text:span text:style-name="T16"><text:tab/></text:span><text:span text:style-name="T161">begann eine Diplomatenkarriere, aber verlor ihren Adelstitel durch einen Familienskandal, <text:tab/><text:tab/><text:tab/>wechselte zur Flotte/</text:span><text:span text:style-name="T162">Crew</text:span><text:span text:style-name="T161">, nahm an einem berühmten Gefecht teil und wurde Fähnrich,<text:line-break/><text:tab/><text:tab/><text:tab/></text:span><text:span text:style-name="T18">V</text:span><text:span text:style-name="T19">erbindung mit andere</text:span><text:span text:style-name="T126">m</text:span><text:span text:style-name="T19"> Charakter: </text:span><text:span text:style-name="T163">Pilot 0</text:span></text:p>
      <text:p text:style-name="P66"><text:span text:style-name="T21">Besitz<text:tab/><text:tab/></text:span><text:span text:style-name="T164">1</text:span><text:span text:style-name="T23"> Schiffsanteil (</text:span><text:span text:style-name="T164">1</text:span><text:span text:style-name="T23">k</text:span><text:span text:style-name="T25">₵</text:span><text:span text:style-name="T26">r/</text:span><text:span text:style-name="T27">Jahr)</text:span><text:span text:style-name="T165"><text:tab/><text:tab/><text:tab/><text:tab/></text:span><text:span text:style-name="T30">Schulden</text:span><text:span text:style-name="T31"> </text:span><text:span text:style-name="T29"><text:s/><text:tab/><text:tab/></text:span><text:span text:style-name="T32">Rente</text:span><text:span text:style-name="T31"> <text:tab/></text:span><text:span text:style-name="T34"><text:tab/></text:span><text:span text:style-name="T21">Bar</text:span><text:span text:style-name="T35"> <text:tab/></text:span><text:span text:style-name="T166">20000</text:span><text:span text:style-name="T36"> </text:span><text:span text:style-name="T37">₵</text:span><text:span text:style-name="T38">r</text:span></text:p>
      <text:p text:style-name="P67"><text:span text:style-name="T39">Kontakte</text:span><text:span text:style-name="T40"><text:tab/><text:tab/></text:span><text:span text:style-name="T164">1 adliger Freund, mächtig und charismatisch </text:span></text:p>
      <text:p text:style-name="P37"><text:tab/><text:tab/><text:tab/>Wert<text:tab/>Modifikator<text:tab/><text:tab/><text:tab/><text:tab/>Wert<text:tab/>Mod.<text:tab/><text:tab/><text:tab/>Wert<text:tab/> Modifikator<text:tab/><text:tab/><text:tab/><text:tab/><text:tab/></text:p>
      <text:p text:style-name="P38"><text:span text:style-name="T134">Stärke<text:tab/><text:tab/> <text:s/></text:span><text:span text:style-name="T167">2</text:span><text:span text:style-name="T134"><text:tab/></text:span><text:span text:style-name="T168">–2</text:span><text:span text:style-name="T134"><text:tab/><text:tab/>Intell</text:span><text:span text:style-name="T136">ekt<text:tab/></text:span><text:span text:style-name="T134"><text:tab/></text:span><text:span text:style-name="T139"> <text:s/></text:span><text:span text:style-name="T167">6</text:span><text:span text:style-name="T134"><text:tab/></text:span><text:span text:style-name="T137"><text:tab/></text:span><text:span text:style-name="T138">Psi<text:tab/><text:tab/></text:span><text:span text:style-name="T139">__</text:span><text:span text:style-name="T134"><text:tab/></text:span><text:span text:style-name="T139">__</text:span><text:span text:style-name="T140"><text:tab/></text:span><text:span text:style-name="T137"><text:tab/></text:span><text:span text:style-name="T138">Glück</text:span><text:span text:style-name="T141">spunkte</text:span><text:span text:style-name="T138"><text:tab/></text:span><text:span text:style-name="T139">__</text:span><text:span text:style-name="T138"><text:tab/></text:span></text:p>
      <text:p text:style-name="P68"><text:span text:style-name="T50">Geschick<text:tab/><text:tab/></text:span><text:span text:style-name="T51"> <text:s/></text:span><text:span text:style-name="T169">4</text:span><text:span text:style-name="T50"><text:tab/></text:span><text:span text:style-name="T57">–</text:span><text:span text:style-name="T169">1</text:span><text:span text:style-name="T53"><text:tab/><text:tab/></text:span><text:span text:style-name="T54">B</text:span><text:span text:style-name="T50">ildung<text:tab/><text:tab/></text:span><text:span text:style-name="T51"> <text:s/></text:span><text:span text:style-name="T169">8</text:span><text:span text:style-name="T50"><text:tab/></text:span><text:span text:style-name="T55"><text:tab/></text:span><text:span text:style-name="T56">Wert<text:tab/><text:tab/>0<text:tab/>1-2<text:tab/>3-5<text:tab/>6-8<text:tab/>9-11<text:tab/>12-14<text:tab/>15+<text:tab/></text:span></text:p>
      <text:p text:style-name="P69"><text:span text:style-name="T67">Ausdauer<text:tab/><text:tab/></text:span><text:span text:style-name="T147"> <text:s/></text:span><text:span text:style-name="T170">5</text:span><text:span text:style-name="T67"><text:tab/></text:span><text:span text:style-name="T171">–</text:span><text:span text:style-name="T170">1</text:span><text:span text:style-name="T67"><text:tab/><text:tab/>Sozialstatus<text:tab/></text:span><text:span text:style-name="T170">10</text:span><text:span text:style-name="T67"><text:tab/></text:span><text:span text:style-name="T170">+1</text:span><text:span text:style-name="T148"> <text:tab/></text:span><text:span text:style-name="T59">Mod</text:span><text:span text:style-name="T60">ifikator<text:tab/>-</text:span><text:span text:style-name="T56">3<text:tab/>-2<text:tab/>-1<text:tab/>0<text:tab/>+1<text:tab/>+2<text:tab/>+3<text:tab/></text:span></text:p>
      <text:p text:style-name="P70"><text:span text:style-name="T61">Alleskönner </text:span><text:span text:style-name="T62">(0)</text:span>:<text:tab/><text:span text:style-name="T62">__</text:span> <text:span text:style-name="T62">=&gt; </text:span>Un<text:span text:style-name="T63">trainiert </text:span><text:span text:style-name="T64">(-3)</text:span><text:span text:style-name="T63">: <text:s text:c="2"/></text:span><text:span text:style-name="T62">_ _</text:span><text:span text:style-name="T63"><text:tab/><text:tab/><text:tab/><text:tab/><text:tab/><text:tab/><text:tab/><text:tab/><text:tab/><text:tab/><text:tab/><text:tab/></text:span></text:p>
      <text:section text:style-name="Sect1" text:name="Bereich3">
        <text:p text:style-name="P71">Anführer<text:tab/><text:tab/><text:tab/><text:span text:style-name="T172">1</text:span></text:p>
        <text:p text:style-name="P71"><text:span text:style-name="T66">Astrogation<text:tab/><text:tab/></text:span><text:span text:style-name="T65">_</text:span></text:p>
        <text:p text:style-name="P71">Athletik<text:tab/><text:tab/><text:tab/><text:span text:style-name="T65">_</text:span></text:p>
        <text:p text:style-name="P72"><text:span text:style-name="T67"><text:tab/></text:span><text:span text:style-name="T68">Ausdauer</text:span><text:span text:style-name="T69"><text:tab/><text:tab/></text:span><text:span text:style-name="T70">_</text:span></text:p>
        <text:p text:style-name="P72"><text:span text:style-name="T71"><text:tab/></text:span><text:span text:style-name="T68">Geschick</text:span><text:span text:style-name="T69"><text:tab/><text:tab/></text:span><text:span text:style-name="T70">_</text:span><text:span text:style-name="T69"><text:tab/></text:span></text:p>
        <text:p text:style-name="P71"><text:tab/><text:span text:style-name="T72">Stärke</text:span><text:span text:style-name="T73"><text:tab/><text:tab/></text:span><text:span text:style-name="T65">_</text:span></text:p>
        <text:p text:style-name="P73">Aufklär<text:span text:style-name="T74">er<text:tab/><text:tab/><text:tab/></text:span><text:span text:style-name="T65">_</text:span></text:p>
        <text:p text:style-name="P74"><text:span text:style-name="T74">Ausbildung<text:tab/><text:tab/><text:tab/></text:span><text:span text:style-name="T65">_</text:span></text:p>
        <text:p text:style-name="P71"><text:tab/><text:span text:style-name="T75">__________</text:span><text:span text:style-name="T76">___<text:tab/></text:span><text:span text:style-name="T65">_</text:span></text:p>
        <text:p text:style-name="P71">Diplomatie<text:tab/><text:tab/><text:tab/><text:span text:style-name="T172">0</text:span></text:p>
        <text:p text:style-name="P71"><text:span text:style-name="T74">Elektronik<text:tab/><text:tab/><text:tab/></text:span><text:span text:style-name="T172">0</text:span><text:span text:style-name="T74"><text:line-break/><text:tab/></text:span><text:span text:style-name="T78">Computer<text:tab/><text:tab/></text:span><text:span text:style-name="T172">0</text:span><text:span text:style-name="T78"><text:line-break/><text:tab/></text:span><text:span text:style-name="T79">Fernsteuerung<text:tab/></text:span><text:span text:style-name="T172">0</text:span><text:span text:style-name="T78"><text:line-break/><text:tab/></text:span>Kommunikation<text:tab/><text:span text:style-name="T172">0</text:span><text:line-break/><text:tab/><text:span text:style-name="T79">Sensoren<text:tab/><text:tab/></text:span><text:span text:style-name="T172">0</text:span><text:span text:style-name="T78"><text:line-break/></text:span>Ermitteln<text:tab/><text:tab/><text:tab/><text:span text:style-name="T172">0</text:span></text:p>
        <text:p text:style-name="P71">Fahre<text:span text:style-name="T80">r<text:tab/><text:tab/><text:tab/></text:span><text:span text:style-name="T65">_</text:span></text:p>
        <text:p text:style-name="P75"><text:span text:style-name="T81"><text:tab/></text:span><text:span text:style-name="T82">Luftkissen<text:tab/><text:tab/></text:span><text:span text:style-name="T85">_</text:span><text:span text:style-name="T81"><text:line-break/><text:tab/></text:span><text:span text:style-name="T84">Mechs<text:tab/><text:tab/></text:span><text:span text:style-name="T85">_<text:line-break/></text:span><text:span text:style-name="T81"><text:tab/></text:span><text:span text:style-name="T86">Rad &amp; </text:span><text:span text:style-name="T81">Ketten<text:tab/></text:span><text:span text:style-name="T85">_</text:span></text:p>
        <text:p text:style-name="P71"><text:tab/><text:span text:style-name="T87">_____________<text:tab/>_</text:span></text:p>
        <text:p text:style-name="P76"><text:span text:style-name="T81">Fliege</text:span><text:span text:style-name="T88">r<text:tab/><text:tab/><text:tab/></text:span><text:span text:style-name="T85">_</text:span></text:p>
        <text:p text:style-name="P71"><text:tab/><text:span text:style-name="T89">Gleiter<text:tab/><text:tab/></text:span><text:span text:style-name="T65">_</text:span><text:span text:style-name="T89"><text:line-break/><text:tab/></text:span>Rotor<text:tab/><text:tab/><text:tab/><text:span text:style-name="T65">_</text:span></text:p>
        <text:p text:style-name="P71"><text:tab/>Tragflächen<text:tab/><text:span text:style-name="T65">_<text:line-break/><text:tab/></text:span><text:span text:style-name="T87">_____________<text:tab/>_</text:span></text:p>
        <text:p text:style-name="P71">Geselligkeit<text:tab/><text:tab/><text:tab/><text:span text:style-name="T172">0</text:span></text:p>
        <text:p text:style-name="P71">Glücksspiel<text:tab/><text:tab/><text:tab/><text:span text:style-name="T65">_</text:span></text:p>
        <text:p text:style-name="P71">H<text:span text:style-name="T90">a</text:span>nd<text:span text:style-name="T90">e</text:span>l<text:span text:style-name="T91">n</text:span><text:tab/><text:tab/><text:tab/><text:span text:style-name="T65">_</text:span></text:p>
        <text:p text:style-name="P71">Ingenieur<text:tab/><text:tab/><text:tab/><text:span text:style-name="T65">_</text:span></text:p>
        <text:p text:style-name="P71"><text:span text:style-name="T78"><text:tab/></text:span>Lebenserhaltung<text:tab/><text:span text:style-name="T65">_</text:span></text:p>
        <text:p text:style-name="P71"><text:tab/>Manöverantrieb<text:tab/><text:span text:style-name="T65">_</text:span></text:p>
        <text:p text:style-name="P71"><text:tab/>Reaktor<text:tab/><text:tab/><text:span text:style-name="T65">_</text:span></text:p>
        <text:p text:style-name="P71"><text:tab/>Sprungantrieb<text:tab/><text:span text:style-name="T65">_</text:span></text:p>
        <text:p text:style-name="P77">Kanonier <text:span text:style-name="T92">(Weltraum)</text:span><text:tab/><text:span text:style-name="T65">_</text:span></text:p>
        <text:p text:style-name="P71"><text:tab/>T<text:span text:style-name="T93">u</text:span>rm<text:span text:style-name="T94">schütze<text:tab/></text:span><text:span text:style-name="T65">_</text:span></text:p>
        <text:p text:style-name="P71"><text:tab/>Orbital<text:tab/><text:tab/><text:span text:style-name="T65">_</text:span><text:span text:style-name="T95"><text:line-break/></text:span><text:span text:style-name="T74">Kunst<text:tab/><text:tab/><text:tab/><text:tab/></text:span><text:span text:style-name="T172">0</text:span></text:p>
        <text:p text:style-name="P71"><text:tab/><text:span text:style-name="T75">__________</text:span><text:span text:style-name="T76">___<text:tab/></text:span><text:span text:style-name="T65">_</text:span></text:p>
        <text:p text:style-name="P71"><text:tab/><text:span text:style-name="T75">__________</text:span><text:span text:style-name="T76">___<text:tab/></text:span><text:span text:style-name="T65">_</text:span></text:p>
        <text:p text:style-name="P71">Mechanik<text:tab/><text:tab/><text:tab/><text:span text:style-name="T65">_</text:span></text:p>
        <text:p text:style-name="P78">Medizin<text:tab/><text:tab/><text:tab/><text:span text:style-name="T65">_</text:span></text:p>
        <text:p text:style-name="P79">Nahkampf<text:tab/><text:tab/><text:tab/><text:span text:style-name="T172">0</text:span></text:p>
        <text:p text:style-name="P80"><text:tab/>Klingen<text:tab/><text:tab/><text:span text:style-name="T172">1</text:span></text:p>
        <text:p text:style-name="P71"><text:span text:style-name="T65"><text:tab/></text:span><text:span text:style-name="T96">Stumpf<text:tab/></text:span><text:span text:style-name="T87"><text:tab/></text:span><text:span text:style-name="T172">0</text:span></text:p>
        <text:p text:style-name="P81"><text:span text:style-name="T81"><text:tab/>Unbewaffnet<text:tab/></text:span><text:span text:style-name="T173">0</text:span></text:p>
        <text:p text:style-name="P82">Navigation <text:span text:style-name="T97">(planetar)</text:span><text:tab/><text:span text:style-name="T65">_</text:span><text:line-break/><text:span text:style-name="T98">Null-G<text:tab/><text:tab/><text:tab/></text:span><text:span text:style-name="T65">_</text:span></text:p>
        <text:p text:style-name="P82"><text:span text:style-name="T74">P</text:span><text:span text:style-name="T95">ilot </text:span><text:span text:style-name="T99">(Weltraum)</text:span><text:span text:style-name="T95"><text:tab/><text:tab/></text:span><text:span text:style-name="T172">0</text:span></text:p>
        <text:p text:style-name="P80"><text:tab/>Beiboote<text:tab/><text:tab/><text:span text:style-name="T172">0</text:span></text:p>
        <text:p text:style-name="P80"><text:tab/>Raumschiffe<text:tab/><text:span text:style-name="T172">0</text:span></text:p>
        <text:p text:style-name="P81"><text:span text:style-name="T81"><text:tab/></text:span><text:span text:style-name="T100">Große</text:span><text:span text:style-name="T81"> Schiffe<text:tab/></text:span><text:span text:style-name="T173">0</text:span></text:p>
        <text:p text:style-name="P80"><text:span text:style-name="T98">Raumanzug<text:tab/><text:tab/></text:span><text:span text:style-name="T65">_</text:span><text:span text:style-name="T98"><text:line-break/></text:span>Recht<text:tab/><text:tab/><text:tab/><text:tab/><text:span text:style-name="T172">0</text:span></text:p>
        <text:p text:style-name="P71"><text:span text:style-name="T80">Schleichen<text:tab/><text:tab/><text:tab/></text:span><text:span text:style-name="T65">_</text:span><text:span text:style-name="T80"><text:line-break/></text:span><text:span text:style-name="T101">Schuss</text:span>waffen<text:tab/><text:tab/><text:span text:style-name="T65">_</text:span></text:p>
        <text:p text:style-name="P71"><text:tab/>Energie<text:tab/><text:tab/><text:span text:style-name="T65">_</text:span></text:p>
        <text:p text:style-name="P71"><text:tab/>Projektil<text:tab/><text:tab/><text:span text:style-name="T65">_</text:span></text:p>
        <text:p text:style-name="P80">Schwere Waffen<text:tab/><text:tab/><text:span text:style-name="T65">_</text:span></text:p>
        <text:p text:style-name="P80"><text:tab/><text:span text:style-name="T93">Bordschütze<text:tab/></text:span><text:span text:style-name="T65">_</text:span></text:p>
        <text:p text:style-name="P80"><text:tab/>Artillerie<text:tab/><text:tab/><text:span text:style-name="T65">_</text:span></text:p>
        <text:p text:style-name="P80"><text:tab/>Tragbare<text:tab/><text:tab/><text:span text:style-name="T65">_</text:span></text:p>
        <text:p text:style-name="P80"/>
        <text:p text:style-name="P79">Seefahr<text:span text:style-name="T80">er<text:tab/><text:tab/><text:tab/></text:span><text:span text:style-name="T65">_</text:span></text:p>
        <text:p text:style-name="P80"><text:tab/><text:span text:style-name="T75">__________</text:span><text:span text:style-name="T76">___<text:tab/></text:span><text:span text:style-name="T65">_</text:span></text:p>
        <text:p text:style-name="P71"><text:span text:style-name="T65"><text:tab/></text:span><text:span text:style-name="T87">_____________<text:tab/>_</text:span></text:p>
        <text:p text:style-name="P80">Sprachen<text:tab/><text:tab/><text:tab/><text:span text:style-name="T65">_</text:span></text:p>
        <text:p text:style-name="P80"><text:tab/><text:span text:style-name="T75">__________</text:span><text:span text:style-name="T76">___<text:tab/></text:span><text:span text:style-name="T65">_</text:span></text:p>
        <text:p text:style-name="P80">Sprengstoff<text:tab/><text:tab/><text:tab/><text:span text:style-name="T65">_</text:span></text:p>
        <text:p text:style-name="P83">Steward<text:tab/><text:tab/><text:tab/><text:span text:style-name="T65">_</text:span></text:p>
        <text:p text:style-name="P80">Taktik<text:tab/><text:tab/><text:tab/><text:span text:style-name="T65">_</text:span></text:p>
        <text:p text:style-name="P80"><text:tab/><text:span text:style-name="T104">P</text:span><text:span text:style-name="T105">lanetar<text:tab/><text:tab/></text:span><text:span text:style-name="T65">_</text:span></text:p>
        <text:p text:style-name="P80"><text:tab/><text:span text:style-name="T105">Weltraum<text:tab/><text:tab/></text:span><text:span text:style-name="T65">_</text:span></text:p>
        <text:p text:style-name="P84">Täuschen<text:tab/><text:tab/><text:tab/><text:span text:style-name="T172">1</text:span></text:p>
        <text:p text:style-name="P80">Tiere<text:tab/><text:tab/><text:tab/><text:tab/><text:span text:style-name="T65">_</text:span></text:p>
        <text:p text:style-name="P80"><text:tab/>Abrichten<text:tab/><text:tab/><text:span text:style-name="T65">_</text:span></text:p>
        <text:p text:style-name="P80"><text:tab/>Tiermedizin<text:tab/><text:span text:style-name="T65">_</text:span></text:p>
        <text:p text:style-name="P85">Überleben<text:tab/><text:tab/><text:tab/><text:span text:style-name="T65">_</text:span></text:p>
        <text:p text:style-name="P80">Überreden<text:tab/><text:tab/><text:tab/><text:span text:style-name="T172">0</text:span></text:p>
        <text:p text:style-name="P71">Unterwelt<text:tab/><text:tab/><text:tab/><text:span text:style-name="T65">_</text:span></text:p>
        <text:p text:style-name="P71"><text:span text:style-name="T106">Verwaltung<text:tab/><text:tab/><text:tab/></text:span><text:span text:style-name="T172">0</text:span><text:span text:style-name="T106"><text:line-break/></text:span><text:span text:style-name="T107">W</text:span><text:span text:style-name="T95">issenschaft<text:tab/><text:tab/></text:span><text:span text:style-name="T172">0</text:span><text:span text:style-name="T95"><text:line-break/></text:span><text:tab/><text:span text:style-name="T75">__________</text:span><text:span text:style-name="T76">___<text:tab/></text:span><text:span text:style-name="T65">_</text:span></text:p>
        <text:p text:style-name="P71"><text:tab/><text:span text:style-name="T75">__________</text:span><text:span text:style-name="T76">___<text:tab/></text:span><text:span text:style-name="T65">_</text:span><text:span text:style-name="T76"><text:line-break/></text:span></text:p>
      </text:section>
      <text:p text:style-name="P86"><text:span text:style-name="T108">Rüstung<text:tab/><text:tab/></text:span><text:span text:style-name="T109">TL<text:tab/></text:span><text:span text:style-name="T110">Schutz<text:tab/>Strahlung<text:tab/>Gewicht</text:span><text:span text:style-name="T111"><text:tab/></text:span><text:span text:style-name="T112">Ausr</text:span><text:span text:style-name="T108">üstung<text:tab/><text:tab/><text:tab/></text:span><text:span text:style-name="T109">TL<text:tab/></text:span><text:span text:style-name="T110">Gewicht<text:tab/></text:span><text:span text:style-name="T109">Effekt<text:tab/><text:tab/></text:span></text:p>
      <text:p text:style-name="P87"/>
      <text:p text:style-name="P87"/>
      <text:p text:style-name="P86"><text:span text:style-name="T113"/></text:p>
      <text:p text:style-name="P86"><text:span text:style-name="T112">Waffen</text:span><text:span text:style-name="T108"><text:tab/><text:tab/></text:span><text:span text:style-name="T109">TL</text:span><text:span text:style-name="T110"><text:tab/></text:span><text:span text:style-name="T109">Reichweite </text:span><text:span text:style-name="T114">[m]</text:span><text:span text:style-name="T110"><text:tab/></text:span><text:span text:style-name="T109">Schaden<text:tab/>Gewicht<text:tab/>Munition<text:tab/></text:span><text:span text:style-name="T115"><text:tab/></text:span><text:span text:style-name="T116">Implantate<text:tab/><text:tab/></text:span><text:span text:style-name="T109">TL</text:span><text:span text:style-name="T110"><text:tab/></text:span><text:span text:style-name="T109">Effekt</text:span></text:p>
      <text:p text:style-name="P88"/>
      <text:p text:style-name="P88"/>
      <text:p text:style-name="P88"/>
      <text:p text:style-name="P88"/>
      <text:p text:style-name="P88"/>
      <text:p text:style-name="P88"/>
      <text:p text:style-name="P89">18 Became Intern (Noble, Diplomat)</text:p>
      <text:p text:style-name="P89">20 Allied with a powerful noble</text:p>
      <text:p text:style-name="P89">24 Family Scandal</text:p>
      <text:p text:style-name="P89">26 Became Crewman (Navy, Line/Crew)</text:p>
      <text:p text:style-name="P89">28 Notable military engagement</text:p>
      <text:p text:style-name="P89">30 Commissioned as a Ensign</text:p>
      <text:p text:style-name="P89">32 Severely injured</text:p>
      <text:p text:style-name="P89">34 Connection made - gained Pilot</text:p>
      <text:p text:style-name="P90"><text:span text:style-name="T1">T</text:span><text:span text:style-name="T2">raveller</text:span></text:p>
      <text:p text:style-name="P91"><text:span text:style-name="T3">Name</text:span><text:span text:style-name="T117"><text:tab/></text:span><text:span text:style-name="T174">Freda</text:span><text:span text:style-name="T5"> <text:tab/></text:span><text:span text:style-name="T6">Alter</text:span><text:span text:style-name="T7"> </text:span><text:span text:style-name="T175">34</text:span><text:span text:style-name="T7"> <text:tab/></text:span><text:span text:style-name="T9">Spezies</text:span><text:span text:style-name="T10"> </text:span><text:span text:style-name="T175">Mensch</text:span><text:span text:style-name="T11"> </text:span><text:span text:style-name="T3">Geburtswelt</text:span><text:span text:style-name="T117"> </text:span><text:span text:style-name="T176">Glisten Asteroidengürtel, TL15, 8 Mrd. Bew.</text:span></text:p>
      <text:p text:style-name="P92"><text:span text:style-name="T15">Hintergrund</text:span><text:span text:style-name="T16"><text:tab/></text:span><text:span text:style-name="T177">Uni abgeschlossen, </text:span><text:span text:style-name="T178">Bordarzt, </text:span><text:span text:style-name="T177">Offizierslaufbahn in der Flotte bis zum Commander,<text:line-break/><text:tab/><text:tab/><text:tab/>heroischer Einsatz in einer Schlacht, </text:span><text:span text:style-name="T18">V</text:span><text:span text:style-name="T19">erbindung mit andere</text:span><text:span text:style-name="T126">m</text:span><text:span text:style-name="T19"> Charakter: </text:span><text:span text:style-name="T177">Medizin</text:span><text:span text:style-name="T163"> </text:span><text:span text:style-name="T177">3</text:span></text:p>
      <text:p text:style-name="P93"><text:span text:style-name="T21">Besitz<text:tab/></text:span><text:span text:style-name="T179">6</text:span><text:span text:style-name="T23"> Schiffsanteil</text:span><text:span text:style-name="T179">e</text:span><text:span text:style-name="T23"> (</text:span><text:span text:style-name="T179">6</text:span><text:span text:style-name="T23">k</text:span><text:span text:style-name="T25">₵</text:span><text:span text:style-name="T26">r/</text:span><text:span text:style-name="T27">Jahr)</text:span><text:span text:style-name="T165"><text:tab/></text:span><text:span text:style-name="T29"> <text:tab/><text:tab/><text:tab/><text:tab/></text:span><text:span text:style-name="T30">Schulden </text:span><text:span text:style-name="T180"><text:tab/></text:span><text:span text:style-name="T181"><text:tab/></text:span><text:span text:style-name="T29"> </text:span><text:span text:style-name="T32">Rente</text:span><text:span text:style-name="T31"> </text:span><text:span text:style-name="T182"><text:tab/><text:tab/></text:span><text:span text:style-name="T34"> </text:span><text:span text:style-name="T21">Bar</text:span><text:span text:style-name="T35"> <text:tab/></text:span><text:span text:style-name="T179">5000 </text:span><text:span text:style-name="T37">₵</text:span><text:span text:style-name="T38">r</text:span></text:p>
      <text:p text:style-name="P94"><text:span text:style-name="T39">Kontakte<text:tab/></text:span><text:span text:style-name="T183">3 Freunde aus der Uni, 1 Rivale den du nach einer Liebesbeziehung abserviert hast,<text:line-break/><text:tab/><text:tab/>1 Feind ist ein Kamerad dessen illegale Aktivitäten du gemeldet hast</text:span></text:p>
      <text:p text:style-name="P37"><text:tab/><text:tab/><text:tab/>Wert<text:tab/>Modifikator<text:tab/><text:tab/><text:tab/><text:tab/>Wert<text:tab/>Mod.<text:tab/><text:tab/><text:tab/>Wert<text:tab/> Modifikator<text:tab/><text:tab/><text:tab/><text:tab/><text:tab/></text:p>
      <text:p text:style-name="P38"><text:span text:style-name="T134">Stärke<text:tab/><text:tab/></text:span><text:span text:style-name="T139"> <text:s/></text:span><text:span text:style-name="T184">5</text:span><text:span text:style-name="T134"><text:tab/></text:span><text:span text:style-name="T185">–1</text:span><text:span text:style-name="T134"><text:tab/><text:tab/>Intell</text:span><text:span text:style-name="T136">ekt<text:tab/></text:span><text:span text:style-name="T134"><text:tab/></text:span><text:span text:style-name="T184">10</text:span><text:span text:style-name="T134"><text:tab/></text:span><text:span text:style-name="T184">+1</text:span><text:span text:style-name="T137"><text:tab/></text:span><text:span text:style-name="T138">Psi<text:tab/><text:tab/></text:span><text:span text:style-name="T139">__</text:span><text:span text:style-name="T134"><text:tab/></text:span><text:span text:style-name="T139">__</text:span><text:span text:style-name="T140"><text:tab/></text:span><text:span text:style-name="T137"><text:tab/></text:span><text:span text:style-name="T138">Glück</text:span><text:span text:style-name="T141">spunkte</text:span><text:span text:style-name="T138"><text:tab/></text:span><text:span text:style-name="T139">__</text:span><text:span text:style-name="T138"><text:tab/></text:span></text:p>
      <text:p text:style-name="P95"><text:span text:style-name="T50">Geschick<text:tab/><text:tab/></text:span><text:span text:style-name="T186">10</text:span><text:span text:style-name="T50"><text:tab/></text:span><text:span text:style-name="T186">+1</text:span><text:span text:style-name="T53"><text:tab/><text:tab/></text:span><text:span text:style-name="T54">B</text:span><text:span text:style-name="T50">ildung<text:tab/><text:tab/></text:span><text:span text:style-name="T186">11</text:span><text:span text:style-name="T50"><text:tab/></text:span><text:span text:style-name="T186">+1</text:span><text:span text:style-name="T145"><text:tab/></text:span><text:span text:style-name="T56">Wert<text:tab/><text:tab/>0<text:tab/>1-2<text:tab/>3-5<text:tab/>6-8<text:tab/>9-11<text:tab/>12-14<text:tab/>15+<text:tab/></text:span></text:p>
      <text:p text:style-name="P96"><text:span text:style-name="T67">Ausdauer<text:tab/><text:tab/></text:span><text:span text:style-name="T147"> <text:s/></text:span><text:span text:style-name="T187">7</text:span><text:span text:style-name="T67"><text:tab/></text:span><text:span text:style-name="T147">__</text:span><text:span text:style-name="T67"><text:tab/><text:tab/>Sozialstatus<text:tab/></text:span><text:span text:style-name="T147"> <text:s/></text:span><text:span text:style-name="T187">9</text:span><text:span text:style-name="T67"><text:tab/></text:span><text:span text:style-name="T187">+1</text:span><text:span text:style-name="T148"> <text:tab/></text:span><text:span text:style-name="T59">Mod</text:span><text:span text:style-name="T60">ifikator<text:tab/>-</text:span><text:span text:style-name="T56">3<text:tab/>-2<text:tab/>-1<text:tab/>0<text:tab/>+1<text:tab/>+2<text:tab/>+3<text:tab/></text:span></text:p>
      <text:p text:style-name="P97"><text:span text:style-name="T61">Alleskönner </text:span><text:span text:style-name="T62">(0)</text:span>:<text:tab/><text:span text:style-name="T62">__</text:span> <text:span text:style-name="T62">=&gt; </text:span>Un<text:span text:style-name="T63">trainiert </text:span><text:span text:style-name="T64">(-3)</text:span><text:span text:style-name="T63">: <text:s text:c="2"/></text:span><text:span text:style-name="T62">_ _</text:span><text:span text:style-name="T63"><text:tab/><text:tab/><text:tab/><text:tab/><text:tab/><text:tab/><text:tab/><text:tab/><text:tab/><text:tab/><text:tab/><text:tab/></text:span></text:p>
      <text:section text:style-name="Sect1" text:name="Bereich4">
        <text:p text:style-name="P98">Anführer<text:tab/><text:tab/><text:tab/><text:span text:style-name="T188">1</text:span></text:p>
        <text:p text:style-name="P98"><text:span text:style-name="T66">Astrogation<text:tab/><text:tab/></text:span><text:span text:style-name="T188">2</text:span></text:p>
        <text:p text:style-name="P98">Athletik<text:tab/><text:tab/><text:tab/><text:span text:style-name="T188">0</text:span></text:p>
        <text:p text:style-name="P99"><text:span text:style-name="T67"><text:tab/></text:span><text:span text:style-name="T68">Ausdauer</text:span><text:span text:style-name="T69"><text:tab/><text:tab/></text:span><text:span text:style-name="T189">0</text:span></text:p>
        <text:p text:style-name="P99"><text:span text:style-name="T71"><text:tab/></text:span><text:span text:style-name="T68">Geschick</text:span><text:span text:style-name="T69"><text:tab/><text:tab/></text:span><text:span text:style-name="T189">0</text:span><text:span text:style-name="T69"><text:tab/></text:span></text:p>
        <text:p text:style-name="P98"><text:tab/><text:span text:style-name="T72">Stärke</text:span><text:span text:style-name="T73"><text:tab/><text:tab/></text:span><text:span text:style-name="T188">0</text:span></text:p>
        <text:p text:style-name="P100">Aufklär<text:span text:style-name="T74">er<text:tab/><text:tab/><text:tab/></text:span><text:span text:style-name="T65">_</text:span></text:p>
        <text:p text:style-name="P101"><text:span text:style-name="T74">Ausbildung<text:tab/><text:tab/><text:tab/></text:span><text:span text:style-name="T65">_</text:span></text:p>
        <text:p text:style-name="P98"><text:tab/><text:span text:style-name="T75">__________</text:span><text:span text:style-name="T76">___<text:tab/></text:span><text:span text:style-name="T65">_</text:span></text:p>
        <text:p text:style-name="P98">Diplomatie<text:tab/><text:tab/><text:tab/><text:span text:style-name="T65">_</text:span></text:p>
        <text:p text:style-name="P98"><text:span text:style-name="T74">Elektronik<text:tab/><text:tab/><text:tab/></text:span><text:span text:style-name="T65">_</text:span><text:span text:style-name="T74"><text:line-break/><text:tab/></text:span><text:span text:style-name="T78">Computer<text:tab/><text:tab/></text:span><text:span text:style-name="T65">_</text:span><text:span text:style-name="T78"><text:line-break/><text:tab/></text:span><text:span text:style-name="T79">Fernsteuerung<text:tab/></text:span><text:span text:style-name="T65">_</text:span><text:span text:style-name="T78"><text:line-break/><text:tab/></text:span>Kommunikation<text:tab/><text:span text:style-name="T65">_</text:span><text:line-break/><text:tab/><text:span text:style-name="T79">Sensoren<text:tab/><text:tab/></text:span><text:span text:style-name="T65">_</text:span><text:span text:style-name="T78"><text:line-break/></text:span>Ermitteln<text:tab/><text:tab/><text:tab/><text:span text:style-name="T65">_</text:span></text:p>
        <text:p text:style-name="P98">Fahre<text:span text:style-name="T80">r<text:tab/><text:tab/><text:tab/></text:span><text:span text:style-name="T65">_</text:span></text:p>
        <text:p text:style-name="P102"><text:span text:style-name="T81"><text:tab/></text:span><text:span text:style-name="T82">Luftkissen<text:tab/><text:tab/></text:span><text:span text:style-name="T85">_</text:span><text:span text:style-name="T81"><text:line-break/><text:tab/></text:span><text:span text:style-name="T84">Mechs<text:tab/><text:tab/></text:span><text:span text:style-name="T85">_<text:line-break/></text:span><text:span text:style-name="T81"><text:tab/></text:span><text:span text:style-name="T86">Rad &amp; </text:span><text:span text:style-name="T81">Ketten<text:tab/></text:span><text:span text:style-name="T85">_</text:span></text:p>
        <text:p text:style-name="P98"><text:tab/><text:span text:style-name="T87">_____________<text:tab/>_</text:span></text:p>
        <text:p text:style-name="P103"><text:span text:style-name="T81">Fliege</text:span><text:span text:style-name="T88">r<text:tab/><text:tab/><text:tab/></text:span><text:span text:style-name="T85">_</text:span></text:p>
        <text:p text:style-name="P98"><text:tab/><text:span text:style-name="T89">Gleiter<text:tab/><text:tab/></text:span><text:span text:style-name="T65">_</text:span><text:span text:style-name="T89"><text:line-break/><text:tab/></text:span>Rotor<text:tab/><text:tab/><text:tab/><text:span text:style-name="T65">_</text:span></text:p>
        <text:p text:style-name="P98"><text:tab/>Tragflächen<text:tab/><text:span text:style-name="T65">_<text:line-break/><text:tab/></text:span><text:span text:style-name="T87">_____________<text:tab/>_</text:span></text:p>
        <text:p text:style-name="P98">Geselligkeit<text:tab/><text:tab/><text:tab/><text:span text:style-name="T188">0</text:span></text:p>
        <text:p text:style-name="P98">Glücksspiel<text:tab/><text:tab/><text:tab/><text:span text:style-name="T65">_</text:span></text:p>
        <text:p text:style-name="P98">H<text:span text:style-name="T90">a</text:span>nd<text:span text:style-name="T90">e</text:span>l<text:span text:style-name="T91">n</text:span><text:tab/><text:tab/><text:tab/><text:span text:style-name="T65">_</text:span></text:p>
        <text:p text:style-name="P98">Ingenieur<text:tab/><text:tab/><text:tab/><text:span text:style-name="T65">_</text:span></text:p>
        <text:p text:style-name="P98"><text:span text:style-name="T78"><text:tab/></text:span>Lebenserhaltung<text:tab/><text:span text:style-name="T65">_</text:span></text:p>
        <text:p text:style-name="P98"><text:tab/>Manöverantrieb<text:tab/><text:span text:style-name="T65">_</text:span></text:p>
        <text:p text:style-name="P98"><text:tab/>Reaktor<text:tab/><text:tab/><text:span text:style-name="T65">_</text:span></text:p>
        <text:p text:style-name="P98"><text:tab/>Sprungantrieb<text:tab/><text:span text:style-name="T65">_</text:span></text:p>
        <text:p text:style-name="P104">Kanonier <text:span text:style-name="T92">(Weltraum)</text:span><text:tab/><text:span text:style-name="T188">0</text:span></text:p>
        <text:p text:style-name="P98"><text:tab/>T<text:span text:style-name="T93">u</text:span>rm<text:span text:style-name="T94">schütze<text:tab/></text:span><text:span text:style-name="T188">0</text:span></text:p>
        <text:p text:style-name="P98"><text:tab/>Orbital<text:tab/><text:tab/><text:span text:style-name="T188">0</text:span><text:span text:style-name="T95"><text:line-break/></text:span><text:span text:style-name="T74">Kunst<text:tab/><text:tab/><text:tab/><text:tab/></text:span><text:span text:style-name="T65">_</text:span></text:p>
        <text:p text:style-name="P98"><text:tab/><text:span text:style-name="T75">__________</text:span><text:span text:style-name="T76">___<text:tab/></text:span><text:span text:style-name="T65">_</text:span></text:p>
        <text:p text:style-name="P98"><text:tab/><text:span text:style-name="T75">__________</text:span><text:span text:style-name="T76">___<text:tab/></text:span><text:span text:style-name="T65">_</text:span></text:p>
        <text:p text:style-name="P98">Mechanik<text:tab/><text:tab/><text:tab/><text:span text:style-name="T188">0</text:span></text:p>
        <text:p text:style-name="P105">Medizin<text:tab/><text:tab/><text:tab/><text:span text:style-name="T188">3</text:span></text:p>
        <text:p text:style-name="P106">Nahkampf<text:tab/><text:tab/><text:tab/><text:span text:style-name="T188">0</text:span></text:p>
        <text:p text:style-name="P107"><text:tab/>Klingen<text:tab/><text:tab/><text:span text:style-name="T188">0</text:span></text:p>
        <text:p text:style-name="P98"><text:span text:style-name="T65"><text:tab/></text:span><text:span text:style-name="T96">Stumpf<text:tab/></text:span><text:span text:style-name="T87"><text:tab/></text:span><text:span text:style-name="T188">0</text:span></text:p>
        <text:p text:style-name="P108"><text:span text:style-name="T81"><text:tab/>Unbewaffnet<text:tab/></text:span><text:span text:style-name="T190">0</text:span></text:p>
        <text:p text:style-name="P109">Navigation <text:span text:style-name="T97">(planetar)</text:span><text:tab/><text:span text:style-name="T65">_</text:span><text:line-break/><text:span text:style-name="T98">Null-G<text:tab/><text:tab/><text:tab/></text:span><text:span text:style-name="T65">_</text:span></text:p>
        <text:p text:style-name="P109"><text:span text:style-name="T74">P</text:span><text:span text:style-name="T95">ilot </text:span><text:span text:style-name="T99">(Weltraum)</text:span><text:span text:style-name="T95"><text:tab/><text:tab/></text:span><text:span text:style-name="T188">0</text:span></text:p>
        <text:p text:style-name="P107"><text:tab/>Beiboote<text:tab/><text:tab/><text:span text:style-name="T188">0</text:span></text:p>
        <text:p text:style-name="P107"><text:tab/>Raumschiffe<text:tab/><text:span text:style-name="T188">0</text:span></text:p>
        <text:p text:style-name="P108"><text:span text:style-name="T81"><text:tab/></text:span><text:span text:style-name="T100">Große</text:span><text:span text:style-name="T81"> Schiffe<text:tab/></text:span><text:span text:style-name="T190">0</text:span></text:p>
        <text:p text:style-name="P107"><text:span text:style-name="T98">Raumanzug<text:tab/><text:tab/></text:span><text:span text:style-name="T188">0</text:span><text:span text:style-name="T98"><text:line-break/></text:span>Recht<text:tab/><text:tab/><text:tab/><text:tab/><text:span text:style-name="T188">1</text:span></text:p>
        <text:p text:style-name="P98"><text:span text:style-name="T80">Schleichen<text:tab/><text:tab/><text:tab/></text:span><text:span text:style-name="T65">_</text:span><text:span text:style-name="T80"><text:line-break/></text:span><text:span text:style-name="T101">Schuss</text:span>waffen<text:tab/><text:tab/><text:span text:style-name="T188">0</text:span></text:p>
        <text:p text:style-name="P98"><text:tab/>Energie<text:tab/><text:tab/><text:span text:style-name="T188">0</text:span></text:p>
        <text:p text:style-name="P98"><text:tab/>Projektil<text:tab/><text:tab/><text:span text:style-name="T188">1</text:span></text:p>
        <text:p text:style-name="P107">Schwere Waffen<text:tab/><text:tab/><text:span text:style-name="T65">_</text:span></text:p>
        <text:p text:style-name="P107"><text:tab/><text:span text:style-name="T93">Bordschütze<text:tab/></text:span><text:span text:style-name="T65">_</text:span></text:p>
        <text:p text:style-name="P107"><text:tab/>Artillerie<text:tab/><text:tab/><text:span text:style-name="T65">_</text:span></text:p>
        <text:p text:style-name="P107"><text:tab/>Tragbare<text:tab/><text:tab/><text:span text:style-name="T65">_</text:span></text:p>
        <text:p text:style-name="P107"/>
        <text:p text:style-name="P106">Seefahr<text:span text:style-name="T80">er<text:tab/><text:tab/><text:tab/></text:span><text:span text:style-name="T65">_</text:span></text:p>
        <text:p text:style-name="P107"><text:tab/><text:span text:style-name="T75">__________</text:span><text:span text:style-name="T76">___<text:tab/></text:span><text:span text:style-name="T65">_</text:span></text:p>
        <text:p text:style-name="P98"><text:span text:style-name="T65"><text:tab/></text:span><text:span text:style-name="T87">_____________<text:tab/>_</text:span></text:p>
        <text:p text:style-name="P107">Sprachen<text:tab/><text:tab/><text:tab/><text:span text:style-name="T188">0</text:span></text:p>
        <text:p text:style-name="P107"><text:tab/><text:span text:style-name="T75">__________</text:span><text:span text:style-name="T76">___<text:tab/></text:span><text:span text:style-name="T65">_</text:span></text:p>
        <text:p text:style-name="P107">Sprengstoff<text:tab/><text:tab/><text:tab/><text:span text:style-name="T65">_</text:span></text:p>
        <text:p text:style-name="P110">Steward<text:tab/><text:tab/><text:tab/><text:span text:style-name="T65">_</text:span></text:p>
        <text:p text:style-name="P107">Taktik<text:tab/><text:tab/><text:tab/><text:span text:style-name="T188">0</text:span></text:p>
        <text:p text:style-name="P107"><text:tab/><text:span text:style-name="T104">P</text:span><text:span text:style-name="T105">lanetar<text:tab/><text:tab/></text:span><text:span text:style-name="T188">0</text:span></text:p>
        <text:p text:style-name="P107"><text:tab/><text:span text:style-name="T105">Weltraum<text:tab/><text:tab/></text:span><text:span text:style-name="T188">1</text:span></text:p>
        <text:p text:style-name="P111">Täuschen<text:tab/><text:tab/><text:tab/><text:span text:style-name="T65">_</text:span></text:p>
        <text:p text:style-name="P107">Tiere<text:tab/><text:tab/><text:tab/><text:tab/><text:span text:style-name="T188">0</text:span></text:p>
        <text:p text:style-name="P107"><text:tab/>Abrichten<text:tab/><text:tab/><text:span text:style-name="T65">_</text:span></text:p>
        <text:p text:style-name="P107"><text:tab/>Tiermedizin<text:tab/><text:span text:style-name="T65">_</text:span></text:p>
        <text:p text:style-name="P112">Überleben<text:tab/><text:tab/><text:tab/><text:span text:style-name="T65">_</text:span></text:p>
        <text:p text:style-name="P107">Überreden<text:tab/><text:tab/><text:tab/><text:span text:style-name="T65">_</text:span></text:p>
        <text:p text:style-name="P98">Unterwelt<text:tab/><text:tab/><text:tab/><text:span text:style-name="T65">_</text:span></text:p>
        <text:p text:style-name="P98"><text:span text:style-name="T106">Verwaltung<text:tab/><text:tab/><text:tab/></text:span><text:span text:style-name="T65">_</text:span><text:span text:style-name="T106"><text:line-break/></text:span><text:span text:style-name="T107">W</text:span><text:span text:style-name="T95">issenschaft<text:tab/><text:tab/></text:span><text:span text:style-name="T65">_</text:span><text:span text:style-name="T95"><text:line-break/></text:span><text:tab/><text:span text:style-name="T75">__________</text:span><text:span text:style-name="T76">___<text:tab/></text:span><text:span text:style-name="T65">_</text:span></text:p>
        <text:p text:style-name="P98"><text:tab/><text:span text:style-name="T75">__________</text:span><text:span text:style-name="T76">___<text:tab/></text:span><text:span text:style-name="T65">_</text:span><text:span text:style-name="T76"><text:line-break/></text:span></text:p>
      </text:section>
      <text:p text:style-name="P113"><text:span text:style-name="T108">Rüstung<text:tab/><text:tab/></text:span><text:span text:style-name="T109">TL<text:tab/></text:span><text:span text:style-name="T110">Schutz<text:tab/>Strahlung<text:tab/>Gewicht</text:span><text:span text:style-name="T111"><text:tab/></text:span><text:span text:style-name="T112">Ausr</text:span><text:span text:style-name="T108">üstung<text:tab/><text:tab/><text:tab/></text:span><text:span text:style-name="T109">TL<text:tab/></text:span><text:span text:style-name="T110">Gewicht<text:tab/></text:span><text:span text:style-name="T109">Effekt<text:tab/><text:tab/></text:span></text:p>
      <text:p text:style-name="P114"/>
      <text:p text:style-name="P114"/>
      <text:p text:style-name="P113"><text:span text:style-name="T113"/></text:p>
      <text:p text:style-name="P113"><text:span text:style-name="T112">Waffen</text:span><text:span text:style-name="T108"><text:tab/><text:tab/></text:span><text:span text:style-name="T109">TL</text:span><text:span text:style-name="T110"><text:tab/></text:span><text:span text:style-name="T109">Reichweite </text:span><text:span text:style-name="T114">[m]</text:span><text:span text:style-name="T110"><text:tab/></text:span><text:span text:style-name="T109">Schaden<text:tab/>Gewicht<text:tab/>Munition<text:tab/></text:span><text:span text:style-name="T115"><text:tab/></text:span><text:span text:style-name="T116">Implantate<text:tab/><text:tab/></text:span><text:span text:style-name="T109">TL</text:span><text:span text:style-name="T110"><text:tab/></text:span><text:span text:style-name="T109">Effekt</text:span></text:p>
      <text:p text:style-name="P115"/>
      <text:p text:style-name="P115"/>
      <text:p text:style-name="P116">18 Entered University</text:p>
      <text:p text:style-name="P116">20 Joined a clique. Gained 3 allies</text:p>
      <text:p text:style-name="P116">22 Graduated University</text:p>
      <text:p text:style-name="P116">22 Commissioned on entry to the navy</text:p>
      <text:p text:style-name="P116">22 Became Ensign (Navy, Line/Crew)</text:p>
      <text:p text:style-name="P116">24 Ending of a romantic relationship.</text:p>
      <text:p text:style-name="P116">26 Promoted to Sublieutenant (rank 2)</text:p>
      <text:p text:style-name="P116">28 Foiled an attempted crime</text:p>
      <text:p text:style-name="P116">30 Promoted to Lieutenant (rank 3)</text:p>
      <text:p text:style-name="P116">32 Heroic in battle</text:p>
      <text:p text:style-name="P116">34 Promoted to Commander (rank 4)</text:p>
      <text:p text:style-name="P116">34 Connection made - gained Medic</text:p>
      <text:p text:style-name="P117"><text:span text:style-name="T1">T</text:span><text:span text:style-name="T2">raveller</text:span></text:p>
      <text:p text:style-name="P118"><text:span text:style-name="T3">Name<text:tab/></text:span><text:span text:style-name="T191">Henry</text:span><text:span text:style-name="T5"><text:tab/></text:span><text:span text:style-name="T6">Alter</text:span><text:span text:style-name="T7"> </text:span><text:span text:style-name="T192">34<text:tab/></text:span><text:span text:style-name="T9">Spezies</text:span><text:span text:style-name="T10"> </text:span><text:span text:style-name="T192">Mensch<text:tab/><text:tab/></text:span><text:span text:style-name="T3">Geburtswelt</text:span><text:span text:style-name="T117"> </text:span><text:span text:style-name="T193">Mirriam, Planet mit giftiger Atmosphäre</text:span></text:p>
      <text:p text:style-name="P119"><text:span text:style-name="T15">Hintergrund</text:span><text:span text:style-name="T16"><text:tab/></text:span><text:span text:style-name="T194">Marines Akademie ohne Abschluss, 22-34 bei Marines </text:span><text:span text:style-name="T195">Enterkommando</text:span><text:span text:style-name="T194">, </text:span><text:span text:style-name="T196">Sergeant</text:span><text:span text:style-name="T197"> (3),<text:line-break/><text:tab/><text:tab/><text:tab/></text:span><text:span text:style-name="T18">V</text:span><text:span text:style-name="T19">erbindung mit andere</text:span><text:span text:style-name="T126">m</text:span><text:span text:style-name="T19"> Charakter: Manöverantrieb</text:span><text:span text:style-name="T198">-Ingenieur</text:span><text:span text:style-name="T163"> </text:span><text:span text:style-name="T198">2</text:span></text:p>
      <text:p text:style-name="P120"><text:span text:style-name="T21">Besitz</text:span><text:span text:style-name="T40"><text:tab/><text:tab/></text:span><text:span text:style-name="T199">TAS Mitglied</text:span><text:span text:style-name="T29"><text:tab/><text:tab/><text:tab/><text:tab/><text:tab/><text:tab/><text:tab/></text:span><text:span text:style-name="T30">Schulden </text:span><text:span text:style-name="T29"><text:tab/><text:tab/> </text:span><text:span text:style-name="T32">Rente</text:span><text:span text:style-name="T31"> </text:span><text:span text:style-name="T33"><text:tab/></text:span><text:span text:style-name="T34"> <text:s/></text:span><text:span text:style-name="T21">Bar</text:span><text:span text:style-name="T35"> <text:tab/></text:span><text:span text:style-name="T200">5000 </text:span><text:span text:style-name="T37">₵</text:span><text:span text:style-name="T38">r</text:span></text:p>
      <text:p text:style-name="P120"><text:span text:style-name="T39">Kontakte</text:span><text:span text:style-name="T40"><text:tab/><text:tab/></text:span><text:span text:style-name="T199">3 Freunde von der Marines Akademie,<text:line-break/><text:tab/><text:tab/><text:tab/>2 Feinde: inkompetente Offiziere die du gemeldet hast</text:span></text:p>
      <text:p text:style-name="P37"><text:tab/><text:tab/><text:tab/>Wert<text:tab/>Modifikator<text:tab/><text:tab/><text:tab/><text:tab/>Wert<text:tab/>Mod.<text:tab/><text:tab/><text:tab/>Wert<text:tab/> Modifikator<text:tab/><text:tab/><text:tab/><text:tab/><text:tab/></text:p>
      <text:p text:style-name="P38"><text:span text:style-name="T134">Stärke<text:tab/><text:tab/></text:span><text:span text:style-name="T139"> <text:s/></text:span><text:span text:style-name="T201">7</text:span><text:span text:style-name="T134"><text:tab/><text:tab/><text:tab/>Intell</text:span><text:span text:style-name="T136">ekt<text:tab/></text:span><text:span text:style-name="T134"><text:tab/></text:span><text:span text:style-name="T139"> <text:s/></text:span><text:span text:style-name="T201">7</text:span><text:span text:style-name="T134"><text:tab/></text:span><text:span text:style-name="T137"><text:tab/></text:span><text:span text:style-name="T138">Psi<text:tab/><text:tab/></text:span><text:span text:style-name="T139">__</text:span><text:span text:style-name="T134"><text:tab/></text:span><text:span text:style-name="T139">__</text:span><text:span text:style-name="T140"><text:tab/></text:span><text:span text:style-name="T137"><text:tab/></text:span><text:span text:style-name="T138">Glück</text:span><text:span text:style-name="T141">spunkte</text:span><text:span text:style-name="T138"><text:tab/></text:span><text:span text:style-name="T139">__</text:span><text:span text:style-name="T138"><text:tab/></text:span></text:p>
      <text:p text:style-name="P121"><text:span text:style-name="T50">Geschick<text:tab/><text:tab/></text:span><text:span text:style-name="T51"> <text:s/></text:span><text:span text:style-name="T202">7</text:span><text:span text:style-name="T50"><text:tab/></text:span><text:span text:style-name="T53"><text:tab/><text:tab/></text:span><text:span text:style-name="T54">B</text:span><text:span text:style-name="T50">ildung<text:tab/><text:tab/></text:span><text:span text:style-name="T202">10</text:span><text:span text:style-name="T50"><text:tab/></text:span><text:span text:style-name="T202">+1</text:span><text:span text:style-name="T55"><text:tab/></text:span><text:span text:style-name="T56">Wert<text:tab/><text:tab/>0<text:tab/>1-2<text:tab/>3-5<text:tab/>6-8<text:tab/>9-11<text:tab/>12-14<text:tab/>15+<text:tab/></text:span></text:p>
      <text:p text:style-name="P122"><text:span text:style-name="T50">Ausdauer<text:tab/><text:tab/></text:span><text:span text:style-name="T202">11</text:span><text:span text:style-name="T50"><text:tab/></text:span><text:span text:style-name="T202">+1</text:span><text:span text:style-name="T50"><text:tab/><text:tab/>Sozialstatus<text:tab/></text:span><text:span text:style-name="T51"> <text:s/></text:span><text:span text:style-name="T202">6</text:span><text:span text:style-name="T50"><text:tab/></text:span><text:span text:style-name="T58"> <text:tab/></text:span><text:span text:style-name="T59">Mod</text:span><text:span text:style-name="T60">ifikator<text:tab/>-</text:span><text:span text:style-name="T56">3<text:tab/>-2<text:tab/>-1<text:tab/>0<text:tab/>+1<text:tab/>+2<text:tab/>+3<text:tab/></text:span></text:p>
      <text:p text:style-name="P123"><text:span text:style-name="T61">Alleskönner </text:span><text:span text:style-name="T62">(0)</text:span>:<text:tab/><text:span text:style-name="T62">__</text:span> <text:span text:style-name="T62">=&gt; </text:span>Un<text:span text:style-name="T63">trainiert </text:span><text:span text:style-name="T64">(-3)</text:span><text:span text:style-name="T63">: <text:s text:c="2"/></text:span><text:span text:style-name="T62">_ _</text:span><text:span text:style-name="T63"><text:tab/><text:tab/><text:tab/><text:tab/><text:tab/><text:tab/><text:tab/><text:tab/><text:tab/><text:tab/><text:tab/><text:tab/></text:span></text:p>
      <text:section text:style-name="Sect1" text:name="Bereich5">
        <text:p text:style-name="P124">Anführer<text:tab/><text:tab/><text:tab/><text:span text:style-name="T203">1</text:span></text:p>
        <text:p text:style-name="P124"><text:span text:style-name="T66">Astrogation<text:tab/><text:tab/></text:span><text:span text:style-name="T65">_</text:span></text:p>
        <text:p text:style-name="P124">Athletik<text:tab/><text:tab/><text:tab/><text:span text:style-name="T203">0</text:span></text:p>
        <text:p text:style-name="P125"><text:span text:style-name="T67"><text:tab/></text:span><text:span text:style-name="T68">Ausdauer</text:span><text:span text:style-name="T69"><text:tab/><text:tab/></text:span><text:span text:style-name="T204">0</text:span></text:p>
        <text:p text:style-name="P125"><text:span text:style-name="T71"><text:tab/></text:span><text:span text:style-name="T68">Geschick</text:span><text:span text:style-name="T69"><text:tab/><text:tab/></text:span><text:span text:style-name="T204">0</text:span><text:span text:style-name="T69"><text:tab/></text:span></text:p>
        <text:p text:style-name="P124"><text:tab/><text:span text:style-name="T72">Stärke</text:span><text:span text:style-name="T73"><text:tab/><text:tab/></text:span><text:span text:style-name="T203">1</text:span></text:p>
        <text:p text:style-name="P126">Aufklär<text:span text:style-name="T74">er<text:tab/><text:tab/><text:tab/></text:span><text:span text:style-name="T65">_</text:span></text:p>
        <text:p text:style-name="P127"><text:span text:style-name="T74">Ausbildung<text:tab/><text:tab/><text:tab/></text:span><text:span text:style-name="T65">_</text:span></text:p>
        <text:p text:style-name="P124"><text:tab/><text:span text:style-name="T75">__________</text:span><text:span text:style-name="T76">___<text:tab/></text:span><text:span text:style-name="T65">_</text:span></text:p>
        <text:p text:style-name="P124">Diplomatie<text:tab/><text:tab/><text:tab/><text:span text:style-name="T65">_</text:span></text:p>
        <text:p text:style-name="P124"><text:span text:style-name="T74">Elektronik<text:tab/><text:tab/><text:tab/></text:span><text:span text:style-name="T65">_</text:span><text:span text:style-name="T74"><text:line-break/><text:tab/></text:span><text:span text:style-name="T78">Computer<text:tab/><text:tab/></text:span><text:span text:style-name="T65">_</text:span><text:span text:style-name="T78"><text:line-break/><text:tab/></text:span><text:span text:style-name="T79">Fernsteuerung<text:tab/></text:span><text:span text:style-name="T65">_</text:span><text:span text:style-name="T78"><text:line-break/><text:tab/></text:span>Kommunikation<text:tab/><text:span text:style-name="T65">_</text:span><text:line-break/><text:tab/><text:span text:style-name="T79">Sensoren<text:tab/><text:tab/></text:span><text:span text:style-name="T65">_</text:span><text:span text:style-name="T78"><text:line-break/></text:span>Ermitteln<text:tab/><text:tab/><text:tab/><text:span text:style-name="T65">_</text:span></text:p>
        <text:p text:style-name="P124">Fahre<text:span text:style-name="T80">r<text:tab/><text:tab/><text:tab/></text:span><text:span text:style-name="T65">_</text:span></text:p>
        <text:p text:style-name="P128"><text:span text:style-name="T81"><text:tab/></text:span><text:span text:style-name="T82">Luftkissen<text:tab/><text:tab/></text:span><text:span text:style-name="T85">_</text:span><text:span text:style-name="T81"><text:line-break/><text:tab/></text:span><text:span text:style-name="T84">Mechs<text:tab/><text:tab/></text:span><text:span text:style-name="T85">_<text:line-break/></text:span><text:span text:style-name="T81"><text:tab/></text:span><text:span text:style-name="T86">Rad &amp; </text:span><text:span text:style-name="T81">Ketten<text:tab/></text:span><text:span text:style-name="T85">_</text:span></text:p>
        <text:p text:style-name="P124"><text:tab/><text:span text:style-name="T87">_____________<text:tab/>_</text:span></text:p>
        <text:p text:style-name="P129"><text:span text:style-name="T81">Fliege</text:span><text:span text:style-name="T88">r<text:tab/><text:tab/><text:tab/></text:span><text:span text:style-name="T85">_</text:span></text:p>
        <text:p text:style-name="P124"><text:tab/><text:span text:style-name="T89">Gleiter<text:tab/><text:tab/></text:span><text:span text:style-name="T65">_</text:span><text:span text:style-name="T89"><text:line-break/><text:tab/></text:span>Rotor<text:tab/><text:tab/><text:tab/><text:span text:style-name="T65">_</text:span></text:p>
        <text:p text:style-name="P124"><text:tab/>Tragflächen<text:tab/><text:span text:style-name="T65">_<text:line-break/><text:tab/></text:span><text:span text:style-name="T87">_____________<text:tab/>_</text:span></text:p>
        <text:p text:style-name="P124">Geselligkeit<text:tab/><text:tab/><text:tab/><text:span text:style-name="T203">0</text:span></text:p>
        <text:p text:style-name="P124">Glücksspiel<text:tab/><text:tab/><text:tab/><text:span text:style-name="T65">_</text:span></text:p>
        <text:p text:style-name="P124">H<text:span text:style-name="T90">a</text:span>nd<text:span text:style-name="T90">e</text:span>l<text:span text:style-name="T91">n</text:span><text:tab/><text:tab/><text:tab/><text:span text:style-name="T65">_</text:span></text:p>
        <text:p text:style-name="P124">Ingenieur<text:tab/><text:tab/><text:tab/><text:span text:style-name="T203">0</text:span></text:p>
        <text:p text:style-name="P124"><text:span text:style-name="T78"><text:tab/></text:span>Lebenserhaltung<text:tab/><text:span text:style-name="T203">0</text:span></text:p>
        <text:p text:style-name="P124"><text:tab/>Manöverantrieb<text:tab/><text:span text:style-name="T203">2</text:span></text:p>
        <text:p text:style-name="P124"><text:tab/>Reaktor<text:tab/><text:tab/><text:span text:style-name="T203">0</text:span></text:p>
        <text:p text:style-name="P124"><text:tab/>Sprungantrieb<text:tab/><text:span text:style-name="T203">0</text:span></text:p>
        <text:p text:style-name="P130">Kanonier <text:span text:style-name="T92">(Weltraum)</text:span><text:tab/><text:span text:style-name="T65">_</text:span></text:p>
        <text:p text:style-name="P124"><text:tab/>T<text:span text:style-name="T93">u</text:span>rm<text:span text:style-name="T94">schütze<text:tab/></text:span><text:span text:style-name="T65">_</text:span></text:p>
        <text:p text:style-name="P124"><text:tab/>Orbital<text:tab/><text:tab/><text:span text:style-name="T65">_</text:span><text:span text:style-name="T95"><text:line-break/></text:span><text:span text:style-name="T74">Kunst<text:tab/><text:tab/><text:tab/><text:tab/></text:span><text:span text:style-name="T65">_</text:span></text:p>
        <text:p text:style-name="P124"><text:tab/><text:span text:style-name="T75">__________</text:span><text:span text:style-name="T76">___<text:tab/></text:span><text:span text:style-name="T65">_</text:span></text:p>
        <text:p text:style-name="P124"><text:tab/><text:span text:style-name="T75">__________</text:span><text:span text:style-name="T76">___<text:tab/></text:span><text:span text:style-name="T65">_</text:span></text:p>
        <text:p text:style-name="P124">Mechanik<text:tab/><text:tab/><text:tab/><text:span text:style-name="T65">_</text:span></text:p>
        <text:p text:style-name="P131">Medizin<text:tab/><text:tab/><text:tab/><text:span text:style-name="T65">_</text:span></text:p>
        <text:p text:style-name="P132">Nahkampf<text:tab/><text:tab/><text:tab/><text:span text:style-name="T203">0</text:span></text:p>
        <text:p text:style-name="P133"><text:tab/>Klingen<text:tab/><text:tab/><text:span text:style-name="T203">2</text:span></text:p>
        <text:p text:style-name="P124"><text:span text:style-name="T65"><text:tab/></text:span><text:span text:style-name="T96">Stumpf<text:tab/></text:span><text:span text:style-name="T87"><text:tab/></text:span><text:span text:style-name="T203">0</text:span></text:p>
        <text:p text:style-name="P134"><text:span text:style-name="T81"><text:tab/>Unbewaffnet<text:tab/></text:span><text:span text:style-name="T205">0</text:span></text:p>
        <text:p text:style-name="P135">Navigation <text:span text:style-name="T97">(planetar)</text:span><text:tab/><text:span text:style-name="T65">_</text:span><text:line-break/><text:span text:style-name="T98">Null-G<text:tab/><text:tab/><text:tab/></text:span><text:span text:style-name="T65">_</text:span></text:p>
        <text:p text:style-name="P135"><text:span text:style-name="T74">P</text:span><text:span text:style-name="T95">ilot </text:span><text:span text:style-name="T99">(Weltraum)</text:span><text:span text:style-name="T95"><text:tab/><text:tab/></text:span><text:span text:style-name="T65">_</text:span></text:p>
        <text:p text:style-name="P133"><text:tab/>Beiboote<text:tab/><text:tab/><text:span text:style-name="T65">_</text:span></text:p>
        <text:p text:style-name="P133"><text:tab/>Raumschiffe<text:tab/><text:span text:style-name="T65">_</text:span></text:p>
        <text:p text:style-name="P134"><text:span text:style-name="T81"><text:tab/></text:span><text:span text:style-name="T100">Große</text:span><text:span text:style-name="T81"> Schiffe<text:tab/></text:span><text:span text:style-name="T85">_</text:span></text:p>
        <text:p text:style-name="P133"><text:span text:style-name="T98">Raumanzug<text:tab/><text:tab/></text:span><text:span text:style-name="T203">0</text:span><text:span text:style-name="T98"><text:line-break/></text:span>Recht<text:tab/><text:tab/><text:tab/><text:tab/><text:span text:style-name="T65">_</text:span></text:p>
        <text:p text:style-name="P124"><text:span text:style-name="T80">Schleichen<text:tab/><text:tab/><text:tab/></text:span><text:span text:style-name="T203">0</text:span><text:span text:style-name="T80"><text:line-break/></text:span><text:span text:style-name="T101">Schuss</text:span>waffen<text:tab/><text:tab/><text:span text:style-name="T203">0</text:span></text:p>
        <text:p text:style-name="P124"><text:tab/>Energie<text:tab/><text:tab/><text:span text:style-name="T203">2</text:span></text:p>
        <text:p text:style-name="P124"><text:tab/>Projektil<text:tab/><text:tab/><text:span text:style-name="T203">0</text:span></text:p>
        <text:p text:style-name="P133">Schwere Waffen<text:tab/><text:tab/><text:span text:style-name="T203">0</text:span></text:p>
        <text:p text:style-name="P133"><text:tab/><text:span text:style-name="T93">Bordschütze<text:tab/></text:span><text:span text:style-name="T203">0</text:span></text:p>
        <text:p text:style-name="P133"><text:tab/>Artillerie<text:tab/><text:tab/><text:span text:style-name="T203">0</text:span></text:p>
        <text:p text:style-name="P133"><text:tab/>Tragbare<text:tab/><text:tab/><text:span text:style-name="T203">0</text:span></text:p>
        <text:p text:style-name="P133"/>
        <text:p text:style-name="P132">Seefahr<text:span text:style-name="T80">er<text:tab/><text:tab/><text:tab/></text:span><text:span text:style-name="T65">_</text:span></text:p>
        <text:p text:style-name="P133"><text:tab/><text:span text:style-name="T75">__________</text:span><text:span text:style-name="T76">___<text:tab/></text:span><text:span text:style-name="T65">_</text:span></text:p>
        <text:p text:style-name="P124"><text:span text:style-name="T65"><text:tab/></text:span><text:span text:style-name="T87">_____________<text:tab/>_</text:span></text:p>
        <text:p text:style-name="P133">Sprachen<text:tab/><text:tab/><text:tab/><text:span text:style-name="T65">_</text:span></text:p>
        <text:p text:style-name="P133"><text:tab/><text:span text:style-name="T75">__________</text:span><text:span text:style-name="T76">___<text:tab/></text:span><text:span text:style-name="T65">_</text:span></text:p>
        <text:p text:style-name="P133">Sprengstoff<text:tab/><text:tab/><text:tab/><text:span text:style-name="T65">_</text:span></text:p>
        <text:p text:style-name="P136">Steward<text:tab/><text:tab/><text:tab/><text:span text:style-name="T65">_</text:span></text:p>
        <text:p text:style-name="P133">Taktik<text:tab/><text:tab/><text:tab/><text:span text:style-name="T203">0</text:span></text:p>
        <text:p text:style-name="P133"><text:tab/><text:span text:style-name="T104">P</text:span><text:span text:style-name="T105">lanetar<text:tab/><text:tab/></text:span><text:span text:style-name="T203">1</text:span></text:p>
        <text:p text:style-name="P133"><text:tab/><text:span text:style-name="T105">Weltraum<text:tab/><text:tab/></text:span><text:span text:style-name="T203">0</text:span></text:p>
        <text:p text:style-name="P137">Täuschen<text:tab/><text:tab/><text:tab/><text:span text:style-name="T65">_</text:span></text:p>
        <text:p text:style-name="P133">Tiere<text:tab/><text:tab/><text:tab/><text:tab/><text:span text:style-name="T65">_</text:span></text:p>
        <text:p text:style-name="P133"><text:tab/>Abrichten<text:tab/><text:tab/><text:span text:style-name="T65">_</text:span></text:p>
        <text:p text:style-name="P133"><text:tab/>Tiermedizin<text:tab/><text:span text:style-name="T65">_</text:span></text:p>
        <text:p text:style-name="P138">Überleben<text:tab/><text:tab/><text:tab/><text:span text:style-name="T203">1</text:span></text:p>
        <text:p text:style-name="P133">Überreden<text:tab/><text:tab/><text:tab/><text:span text:style-name="T65">_</text:span></text:p>
        <text:p text:style-name="P124">Unterwelt<text:tab/><text:tab/><text:tab/><text:span text:style-name="T203">0</text:span></text:p>
        <text:p text:style-name="P124"><text:span text:style-name="T106">Verwaltung<text:tab/><text:tab/><text:tab/></text:span><text:span text:style-name="T65">_</text:span><text:span text:style-name="T106"><text:line-break/></text:span><text:span text:style-name="T107">W</text:span><text:span text:style-name="T95">issenschaft<text:tab/><text:tab/></text:span><text:span text:style-name="T65">_</text:span><text:span text:style-name="T95"><text:line-break/></text:span><text:tab/><text:span text:style-name="T75">__________</text:span><text:span text:style-name="T76">___<text:tab/></text:span><text:span text:style-name="T65">_</text:span></text:p>
        <text:p text:style-name="P124"><text:tab/><text:span text:style-name="T75">__________</text:span><text:span text:style-name="T76">___<text:tab/></text:span><text:span text:style-name="T65">_</text:span><text:span text:style-name="T76"><text:line-break/></text:span></text:p>
      </text:section>
      <text:p text:style-name="P139"><text:span text:style-name="T108">Rüstung<text:tab/><text:tab/></text:span><text:span text:style-name="T109">TL<text:tab/></text:span><text:span text:style-name="T110">Schutz<text:tab/>Strahlung<text:tab/>Gewicht</text:span><text:span text:style-name="T111"><text:tab/></text:span><text:span text:style-name="T112">Ausr</text:span><text:span text:style-name="T108">üstung<text:tab/><text:tab/><text:tab/></text:span><text:span text:style-name="T109">TL<text:tab/></text:span><text:span text:style-name="T110">Gewicht<text:tab/></text:span><text:span text:style-name="T109">Effekt<text:tab/><text:tab/></text:span></text:p>
      <text:p text:style-name="P140">Rüstung bis 10k<text:span text:style-name="T153">₵</text:span><text:span text:style-name="T154">r</text:span>, TL12</text:p>
      <text:p text:style-name="P141"/>
      <text:p text:style-name="P139"><text:span text:style-name="T113"/></text:p>
      <text:p text:style-name="P139"><text:span text:style-name="T112">Waffen</text:span><text:span text:style-name="T108"><text:tab/><text:tab/></text:span><text:span text:style-name="T109">TL</text:span><text:span text:style-name="T110"><text:tab/></text:span><text:span text:style-name="T109">Reichweite </text:span><text:span text:style-name="T114">[m]</text:span><text:span text:style-name="T110"><text:tab/></text:span><text:span text:style-name="T109">Schaden<text:tab/>Gewicht<text:tab/>Munition<text:tab/></text:span><text:span text:style-name="T115"><text:tab/></text:span><text:span text:style-name="T116">Implantate<text:tab/><text:tab/></text:span><text:span text:style-name="T109">TL</text:span><text:span text:style-name="T110"><text:tab/></text:span><text:span text:style-name="T109">Effekt<text:tab/><text:tab/></text:span></text:p>
      <text:p text:style-name="P140">Waffe bis 30k<text:span text:style-name="T153">₵</text:span><text:span text:style-name="T154">r</text:span>, TL12</text:p>
      <text:p text:style-name="P142"/>
      <text:p text:style-name="P143"/>
      <text:p text:style-name="P144">18 Entered Marine Academy</text:p>
      <text:p text:style-name="P144">20 Joined a clique. Gained 3 allies</text:p>
      <text:p text:style-name="P144">22 Failed to Graduate from Marine Academy</text:p>
      <text:p text:style-name="P144">22 Became Marine (Marine, Star Marine)</text:p>
      <text:p text:style-name="P144">24 Reported your commanding officer</text:p>
      <text:p text:style-name="P144">26 Promoted to Lance Corporal (rank 1)</text:p>
      <text:p text:style-name="P144">28 Reported your commanding officer</text:p>
      <text:p text:style-name="P144">30 Promoted to Corporal (rank 2)</text:p>
      <text:p text:style-name="P144">32 Commanding Officer takes an interest</text:p>
      <text:p text:style-name="P144">34 Promoted to Lance Sergeant (rank 3)</text:p>
      <text:p text:style-name="P144">34 Connection made - gained Engineer</text:p>
      <text:p text:style-name="P145"><text:span text:style-name="T1">T</text:span><text:span text:style-name="T2">raveller</text:span></text:p>
      <text:p text:style-name="P146"><text:span text:style-name="T3">Name<text:tab/></text:span><text:span text:style-name="T206">Sven</text:span><text:span text:style-name="T5"> <text:tab/></text:span><text:span text:style-name="T6">Alter</text:span><text:span text:style-name="T7"> </text:span><text:span text:style-name="T207">34</text:span><text:span text:style-name="T7"><text:tab/></text:span><text:span text:style-name="T9">Spezies</text:span><text:span text:style-name="T10"> </text:span><text:span text:style-name="T207">Mensch</text:span><text:span text:style-name="T11"> <text:tab/></text:span><text:span text:style-name="T3">Geburtswelt</text:span><text:span text:style-name="T117"> </text:span><text:span text:style-name="T207">Kusyu High-Tech Industriewelt mit TL14</text:span></text:p>
      <text:p text:style-name="P147"><text:span text:style-name="T15">Hintergrund</text:span><text:span text:style-name="T16"> <text:tab/></text:span><text:span text:style-name="T198">Uni nicht abgeschlossen, </text:span><text:span text:style-name="T208">Flotte nicht aufgenommen, </text:span><text:span text:style-name="T198">zur Handelsmarine gezogen,<text:line-break/><text:tab/><text:tab/><text:tab/>zuletzt 3. Offizier, </text:span><text:span text:style-name="T18">V</text:span><text:span text:style-name="T19">erbindung mit andere</text:span><text:span text:style-name="T126">m</text:span><text:span text:style-name="T19"> Charakter: </text:span><text:span text:style-name="T198">Reaktor-Ingenieur</text:span><text:span text:style-name="T163"> </text:span><text:span text:style-name="T198">2</text:span></text:p>
      <text:p text:style-name="P148"><text:span text:style-name="T21">Besitz<text:tab/></text:span><text:span text:style-name="T24">2</text:span><text:span text:style-name="T23"> Schiffsanteil</text:span><text:span text:style-name="T24">e</text:span><text:span text:style-name="T23"> (</text:span><text:span text:style-name="T24">2</text:span><text:span text:style-name="T23">k</text:span><text:span text:style-name="T25">₵</text:span><text:span text:style-name="T26">r/</text:span><text:span text:style-name="T27">Jahr), </text:span><text:span text:style-name="T28">25% von Free/Far Trader</text:span><text:span text:style-name="T165"><text:tab/><text:tab/></text:span><text:span text:style-name="T30">Schulden</text:span><text:span text:style-name="T31"><text:tab/></text:span><text:span text:style-name="T29">- </text:span><text:span text:style-name="T32">Rente</text:span><text:span text:style-name="T33"> -</text:span><text:span text:style-name="T34"> <text:tab/></text:span><text:span text:style-name="T21">Bar</text:span><text:span text:style-name="T35"> <text:tab/></text:span><text:span text:style-name="T209">20000 </text:span><text:span text:style-name="T37">₵</text:span><text:span text:style-name="T38">r</text:span></text:p>
      <text:p text:style-name="P149"><text:span text:style-name="T39">Kontakte<text:tab/></text:span><text:span text:style-name="T210">1 Kontakt: kein Händler, 1 Feind: Krimineller, für den du nicht geschmuggelt hast</text:span></text:p>
      <text:p text:style-name="P37"><text:tab/><text:tab/><text:tab/>Wert<text:tab/>Modifikator<text:tab/><text:tab/><text:tab/><text:tab/>Wert<text:tab/>Mod.<text:tab/><text:tab/><text:tab/>Wert<text:tab/> Modifikator<text:tab/><text:tab/><text:tab/><text:tab/><text:tab/></text:p>
      <text:p text:style-name="P38"><text:span text:style-name="T134">Stärke<text:tab/><text:tab/></text:span><text:span text:style-name="T139"> <text:s/></text:span><text:span text:style-name="T211">3</text:span><text:span text:style-name="T134"><text:tab/></text:span><text:span text:style-name="T185">–1</text:span><text:span text:style-name="T134"><text:tab/><text:tab/>Intell</text:span><text:span text:style-name="T136">ekt<text:tab/></text:span><text:span text:style-name="T134"><text:tab/></text:span><text:span text:style-name="T211">12</text:span><text:span text:style-name="T134"><text:tab/></text:span><text:span text:style-name="T211">+2</text:span><text:span text:style-name="T137"><text:tab/></text:span><text:span text:style-name="T138">Psi<text:tab/><text:tab/></text:span><text:span text:style-name="T139">__</text:span><text:span text:style-name="T134"><text:tab/></text:span><text:span text:style-name="T139">__</text:span><text:span text:style-name="T140"><text:tab/></text:span><text:span text:style-name="T137"><text:tab/></text:span><text:span text:style-name="T138">Glück</text:span><text:span text:style-name="T141">spunkte</text:span><text:span text:style-name="T138"><text:tab/></text:span><text:span text:style-name="T139">__</text:span><text:span text:style-name="T138"><text:tab/></text:span></text:p>
      <text:p text:style-name="P150"><text:span text:style-name="T50">Geschick<text:tab/><text:tab/></text:span><text:span text:style-name="T51"> <text:s/></text:span><text:span text:style-name="T212">6</text:span><text:span text:style-name="T50"><text:tab/></text:span><text:span text:style-name="T53"><text:tab/><text:tab/></text:span><text:span text:style-name="T54">B</text:span><text:span text:style-name="T50">ildung<text:tab/><text:tab/></text:span><text:span text:style-name="T212">11</text:span><text:span text:style-name="T50"><text:tab/></text:span><text:span text:style-name="T212">+1</text:span><text:span text:style-name="T55"><text:tab/></text:span><text:span text:style-name="T56">Wert<text:tab/><text:tab/>0<text:tab/>1-2<text:tab/>3-5<text:tab/>6-8<text:tab/>9-11<text:tab/>12-14<text:tab/>15+<text:tab/></text:span></text:p>
      <text:p text:style-name="P151"><text:span text:style-name="T50">Ausdauer<text:tab/><text:tab/></text:span><text:span text:style-name="T51"> <text:s/></text:span><text:span text:style-name="T212">8</text:span><text:span text:style-name="T50"><text:tab/><text:tab/><text:tab/>Sozialstatus<text:tab/></text:span><text:span text:style-name="T51"> <text:s/></text:span><text:span text:style-name="T212">2</text:span><text:span text:style-name="T50"><text:tab/></text:span><text:span text:style-name="T213">–</text:span><text:span text:style-name="T214">2</text:span><text:span text:style-name="T58"> <text:tab/></text:span><text:span text:style-name="T59">Mod</text:span><text:span text:style-name="T60">ifikator<text:tab/>-</text:span><text:span text:style-name="T56">3<text:tab/>-2<text:tab/>-1<text:tab/>0<text:tab/>+1<text:tab/>+2<text:tab/>+3<text:tab/></text:span></text:p>
      <text:p text:style-name="P152"><text:span text:style-name="T61">Alleskönner </text:span><text:span text:style-name="T62">(0)</text:span>:<text:tab/><text:span text:style-name="T62">__</text:span> <text:span text:style-name="T62">=&gt; </text:span>Un<text:span text:style-name="T63">trainiert </text:span><text:span text:style-name="T64">(-3)</text:span><text:span text:style-name="T63">: <text:s text:c="2"/></text:span><text:span text:style-name="T62">_ _</text:span><text:span text:style-name="T63"><text:tab/><text:tab/><text:tab/><text:tab/><text:tab/><text:tab/><text:tab/><text:tab/><text:tab/><text:tab/><text:tab/><text:tab/></text:span></text:p>
      <text:section text:style-name="Sect1" text:name="Bereich6">
        <text:p text:style-name="P153">Anführer<text:tab/><text:tab/><text:tab/><text:span text:style-name="T65">_</text:span></text:p>
        <text:p text:style-name="P153"><text:span text:style-name="T66">Astrogation<text:tab/><text:tab/></text:span><text:span text:style-name="T65">_</text:span></text:p>
        <text:p text:style-name="P153">Athletik<text:tab/><text:tab/><text:tab/><text:span text:style-name="T215">0</text:span></text:p>
        <text:p text:style-name="P154"><text:span text:style-name="T67"><text:tab/></text:span><text:span text:style-name="T68">Ausdauer</text:span><text:span text:style-name="T69"><text:tab/><text:tab/></text:span><text:span text:style-name="T216">0</text:span></text:p>
        <text:p text:style-name="P154"><text:span text:style-name="T71"><text:tab/></text:span><text:span text:style-name="T68">Geschick</text:span><text:span text:style-name="T69"><text:tab/><text:tab/></text:span><text:span text:style-name="T216">0</text:span><text:span text:style-name="T69"><text:tab/></text:span></text:p>
        <text:p text:style-name="P153"><text:tab/><text:span text:style-name="T72">Stärke</text:span><text:span text:style-name="T73"><text:tab/><text:tab/></text:span><text:span text:style-name="T215">1</text:span></text:p>
        <text:p text:style-name="P155">Aufklär<text:span text:style-name="T74">er<text:tab/><text:tab/><text:tab/></text:span><text:span text:style-name="T65">_</text:span></text:p>
        <text:p text:style-name="P156"><text:span text:style-name="T74">Ausbildung<text:tab/><text:tab/><text:tab/></text:span><text:span text:style-name="T65">_</text:span></text:p>
        <text:p text:style-name="P153"><text:tab/><text:span text:style-name="T75">__________</text:span><text:span text:style-name="T76">___<text:tab/></text:span><text:span text:style-name="T65">_</text:span></text:p>
        <text:p text:style-name="P153">Diplomatie<text:tab/><text:tab/><text:tab/><text:span text:style-name="T65">_</text:span></text:p>
        <text:p text:style-name="P153"><text:span text:style-name="T74">Elektronik<text:tab/><text:tab/><text:tab/></text:span><text:span text:style-name="T215">0</text:span><text:span text:style-name="T74"><text:line-break/><text:tab/></text:span><text:span text:style-name="T78">Computer<text:tab/><text:tab/></text:span><text:span text:style-name="T215">0</text:span><text:span text:style-name="T78"><text:line-break/><text:tab/></text:span><text:span text:style-name="T79">Fernsteuerung<text:tab/></text:span><text:span text:style-name="T215">0</text:span><text:span text:style-name="T78"><text:line-break/><text:tab/></text:span>Kommunikation<text:tab/><text:span text:style-name="T215">0</text:span><text:line-break/><text:tab/><text:span text:style-name="T79">Sensoren<text:tab/><text:tab/></text:span><text:span text:style-name="T215">2</text:span><text:span text:style-name="T78"><text:line-break/></text:span>Ermitteln<text:tab/><text:tab/><text:tab/><text:span text:style-name="T65">_</text:span></text:p>
        <text:p text:style-name="P153">Fahre<text:span text:style-name="T80">r<text:tab/><text:tab/><text:tab/></text:span><text:span text:style-name="T215">0</text:span></text:p>
        <text:p text:style-name="P157"><text:span text:style-name="T81"><text:tab/></text:span><text:span text:style-name="T82">Luftkissen<text:tab/><text:tab/></text:span><text:span text:style-name="T217">0</text:span><text:span text:style-name="T81"><text:line-break/><text:tab/></text:span><text:span text:style-name="T84">Mechs<text:tab/><text:tab/></text:span><text:span text:style-name="T217">0</text:span><text:span text:style-name="T85"><text:line-break/></text:span><text:span text:style-name="T81"><text:tab/></text:span><text:span text:style-name="T86">Rad &amp; </text:span><text:span text:style-name="T81">Ketten<text:tab/></text:span><text:span text:style-name="T217">0</text:span></text:p>
        <text:p text:style-name="P153"><text:tab/><text:span text:style-name="T87">_____________<text:tab/>_</text:span></text:p>
        <text:p text:style-name="P158"><text:span text:style-name="T81">Fliege</text:span><text:span text:style-name="T88">r<text:tab/><text:tab/><text:tab/></text:span><text:span text:style-name="T85">_</text:span></text:p>
        <text:p text:style-name="P153"><text:tab/><text:span text:style-name="T89">Gleiter<text:tab/><text:tab/></text:span><text:span text:style-name="T65">_</text:span><text:span text:style-name="T89"><text:line-break/><text:tab/></text:span>Rotor<text:tab/><text:tab/><text:tab/><text:span text:style-name="T65">_</text:span></text:p>
        <text:p text:style-name="P153"><text:tab/>Tragflächen<text:tab/><text:span text:style-name="T65">_<text:line-break/><text:tab/></text:span><text:span text:style-name="T87">_____________<text:tab/>_</text:span></text:p>
        <text:p text:style-name="P153">Geselligkeit<text:tab/><text:tab/><text:tab/><text:span text:style-name="T215">0</text:span></text:p>
        <text:p text:style-name="P153">Glücksspiel<text:tab/><text:tab/><text:tab/><text:span text:style-name="T65">_</text:span></text:p>
        <text:p text:style-name="P153">H<text:span text:style-name="T90">a</text:span>nd<text:span text:style-name="T90">e</text:span>l<text:span text:style-name="T91">n</text:span><text:tab/><text:tab/><text:tab/><text:span text:style-name="T215">0</text:span></text:p>
        <text:p text:style-name="P153">Ingenieur<text:tab/><text:tab/><text:tab/><text:span text:style-name="T215">0</text:span></text:p>
        <text:p text:style-name="P153"><text:span text:style-name="T78"><text:tab/></text:span>Lebenserhaltung<text:tab/><text:span text:style-name="T215">0</text:span></text:p>
        <text:p text:style-name="P153"><text:tab/>Manöverantrieb<text:tab/><text:span text:style-name="T215">0</text:span></text:p>
        <text:p text:style-name="P153"><text:tab/>Reaktor<text:tab/><text:tab/><text:span text:style-name="T215">2</text:span></text:p>
        <text:p text:style-name="P153"><text:tab/>Sprungantrieb<text:tab/><text:span text:style-name="T215">0</text:span></text:p>
        <text:p text:style-name="P159">Kanonier <text:span text:style-name="T92">(Weltraum)</text:span><text:tab/><text:span text:style-name="T65">_</text:span></text:p>
        <text:p text:style-name="P153"><text:tab/>T<text:span text:style-name="T93">u</text:span>rm<text:span text:style-name="T94">schütze<text:tab/></text:span><text:span text:style-name="T65">_</text:span></text:p>
        <text:p text:style-name="P153"><text:tab/>Orbital<text:tab/><text:tab/><text:span text:style-name="T65">_</text:span><text:span text:style-name="T95"><text:line-break/></text:span><text:span text:style-name="T74">Kunst<text:tab/><text:tab/><text:tab/><text:tab/></text:span><text:span text:style-name="T65">_</text:span></text:p>
        <text:p text:style-name="P153"><text:tab/><text:span text:style-name="T75">__________</text:span><text:span text:style-name="T76">___<text:tab/></text:span><text:span text:style-name="T65">_</text:span></text:p>
        <text:p text:style-name="P153"><text:tab/><text:span text:style-name="T75">__________</text:span><text:span text:style-name="T76">___<text:tab/></text:span><text:span text:style-name="T65">_</text:span></text:p>
        <text:p text:style-name="P153">Mechanik<text:tab/><text:tab/><text:tab/><text:span text:style-name="T65">_</text:span></text:p>
        <text:p text:style-name="P160">Medizin<text:tab/><text:tab/><text:tab/><text:span text:style-name="T65">_</text:span></text:p>
        <text:p text:style-name="P161">Nahkampf<text:tab/><text:tab/><text:tab/><text:span text:style-name="T65">_</text:span></text:p>
        <text:p text:style-name="P162"><text:tab/>Klingen<text:tab/><text:tab/><text:span text:style-name="T65">_</text:span></text:p>
        <text:p text:style-name="P153"><text:span text:style-name="T65"><text:tab/></text:span><text:span text:style-name="T96">Stumpf<text:tab/></text:span><text:span text:style-name="T87"><text:tab/>_</text:span></text:p>
        <text:p text:style-name="P163"><text:span text:style-name="T81"><text:tab/>Unbewaffnet<text:tab/></text:span><text:span text:style-name="T85">_</text:span></text:p>
        <text:p text:style-name="P164">Navigation <text:span text:style-name="T97">(planetar)</text:span><text:tab/><text:span text:style-name="T65">_</text:span><text:line-break/><text:span text:style-name="T98">Null-G<text:tab/><text:tab/><text:tab/></text:span><text:span text:style-name="T65">_</text:span></text:p>
        <text:p text:style-name="P164"><text:span text:style-name="T74">P</text:span><text:span text:style-name="T95">ilot </text:span><text:span text:style-name="T99">(Weltraum)</text:span><text:span text:style-name="T95"><text:tab/><text:tab/></text:span><text:span text:style-name="T215">0</text:span></text:p>
        <text:p text:style-name="P162"><text:tab/>Beiboote<text:tab/><text:tab/><text:span text:style-name="T215">1</text:span></text:p>
        <text:p text:style-name="P162"><text:tab/>Raumschiffe<text:tab/><text:span text:style-name="T215">0</text:span></text:p>
        <text:p text:style-name="P163"><text:span text:style-name="T81"><text:tab/></text:span><text:span text:style-name="T100">Große</text:span><text:span text:style-name="T81"> Schiffe<text:tab/></text:span><text:span text:style-name="T217">0</text:span></text:p>
        <text:p text:style-name="P162"><text:span text:style-name="T98">Raumanzug<text:tab/><text:tab/></text:span><text:span text:style-name="T215">0</text:span><text:span text:style-name="T98"><text:line-break/></text:span>Recht<text:tab/><text:tab/><text:tab/><text:tab/><text:span text:style-name="T65">_</text:span></text:p>
        <text:p text:style-name="P153"><text:span text:style-name="T80">Schleichen<text:tab/><text:tab/><text:tab/></text:span><text:span text:style-name="T65">_</text:span><text:span text:style-name="T80"><text:line-break/></text:span><text:span text:style-name="T101">Schuss</text:span>waffen<text:tab/><text:tab/><text:span text:style-name="T65">_</text:span></text:p>
        <text:p text:style-name="P153"><text:tab/>Energie<text:tab/><text:tab/><text:span text:style-name="T65">_</text:span></text:p>
        <text:p text:style-name="P153"><text:tab/>Projektil<text:tab/><text:tab/><text:span text:style-name="T65">_</text:span></text:p>
        <text:p text:style-name="P162">Schwere Waffen<text:tab/><text:tab/><text:span text:style-name="T65">_</text:span></text:p>
        <text:p text:style-name="P162"><text:tab/><text:span text:style-name="T93">Bordschütze<text:tab/></text:span><text:span text:style-name="T65">_</text:span></text:p>
        <text:p text:style-name="P162"><text:tab/>Artillerie<text:tab/><text:tab/><text:span text:style-name="T65">_</text:span></text:p>
        <text:p text:style-name="P162"><text:tab/>Tragbare<text:tab/><text:tab/><text:span text:style-name="T65">_</text:span></text:p>
        <text:p text:style-name="P162"/>
        <text:p text:style-name="P161">Seefahr<text:span text:style-name="T80">er<text:tab/><text:tab/><text:tab/></text:span><text:span text:style-name="T65">_</text:span></text:p>
        <text:p text:style-name="P162"><text:tab/><text:span text:style-name="T75">__________</text:span><text:span text:style-name="T76">___<text:tab/></text:span><text:span text:style-name="T65">_</text:span></text:p>
        <text:p text:style-name="P153"><text:span text:style-name="T65"><text:tab/></text:span><text:span text:style-name="T87">_____________<text:tab/>_</text:span></text:p>
        <text:p text:style-name="P162">Sprachen<text:tab/><text:tab/><text:tab/><text:span text:style-name="T65">_</text:span></text:p>
        <text:p text:style-name="P162"><text:tab/><text:span text:style-name="T75">__________</text:span><text:span text:style-name="T76">___<text:tab/></text:span><text:span text:style-name="T65">_</text:span></text:p>
        <text:p text:style-name="P162">Sprengstoff<text:tab/><text:tab/><text:tab/><text:span text:style-name="T65">_</text:span></text:p>
        <text:p text:style-name="P165">Steward<text:tab/><text:tab/><text:tab/><text:span text:style-name="T215">0</text:span></text:p>
        <text:p text:style-name="P162">Taktik<text:tab/><text:tab/><text:tab/><text:span text:style-name="T65">_</text:span></text:p>
        <text:p text:style-name="P162"><text:tab/><text:span text:style-name="T104">P</text:span><text:span text:style-name="T105">lanetar<text:tab/><text:tab/></text:span><text:span text:style-name="T65">_</text:span></text:p>
        <text:p text:style-name="P162"><text:tab/><text:span text:style-name="T105">Weltraum<text:tab/><text:tab/></text:span><text:span text:style-name="T65">_</text:span></text:p>
        <text:p text:style-name="P166">Täuschen<text:tab/><text:tab/><text:tab/><text:span text:style-name="T65">_</text:span></text:p>
        <text:p text:style-name="P162">Tiere<text:tab/><text:tab/><text:tab/><text:tab/><text:span text:style-name="T65">_</text:span></text:p>
        <text:p text:style-name="P162"><text:tab/>Abrichten<text:tab/><text:tab/><text:span text:style-name="T65">_</text:span></text:p>
        <text:p text:style-name="P162"><text:tab/>Tiermedizin<text:tab/><text:span text:style-name="T65">_</text:span></text:p>
        <text:p text:style-name="P167">Überleben<text:tab/><text:tab/><text:tab/><text:span text:style-name="T215">0</text:span></text:p>
        <text:p text:style-name="P162">Überreden<text:tab/><text:tab/><text:tab/><text:span text:style-name="T215">0</text:span></text:p>
        <text:p text:style-name="P153">Unterwelt<text:tab/><text:tab/><text:tab/><text:span text:style-name="T65">_</text:span></text:p>
        <text:p text:style-name="P153"><text:span text:style-name="T106">Verwaltung<text:tab/><text:tab/><text:tab/></text:span><text:span text:style-name="T215">0</text:span><text:span text:style-name="T106"><text:line-break/></text:span><text:span text:style-name="T107">W</text:span><text:span text:style-name="T95">issenschaft<text:tab/><text:tab/></text:span><text:span text:style-name="T65">_</text:span><text:span text:style-name="T95"><text:line-break/></text:span><text:tab/><text:span text:style-name="T75">__________</text:span><text:span text:style-name="T76">___<text:tab/></text:span><text:span text:style-name="T65">_</text:span></text:p>
        <text:p text:style-name="P153"><text:tab/><text:span text:style-name="T75">__________</text:span><text:span text:style-name="T76">___<text:tab/></text:span><text:span text:style-name="T65">_</text:span><text:span text:style-name="T76"><text:line-break/></text:span></text:p>
      </text:section>
      <text:p text:style-name="P168"><text:span text:style-name="T108">Rüstung<text:tab/><text:tab/></text:span><text:span text:style-name="T109">TL<text:tab/></text:span><text:span text:style-name="T110">Schutz<text:tab/>Strahlung<text:tab/>Gewicht</text:span><text:span text:style-name="T111"><text:tab/></text:span><text:span text:style-name="T112">Ausr</text:span><text:span text:style-name="T108">üstung<text:tab/><text:tab/><text:tab/></text:span><text:span text:style-name="T109">TL<text:tab/></text:span><text:span text:style-name="T110">Gewicht<text:tab/></text:span><text:span text:style-name="T109">Effekt<text:tab/><text:tab/></text:span></text:p>
      <text:p text:style-name="P169"/>
      <text:p text:style-name="P169"/>
      <text:p text:style-name="P168"><text:span text:style-name="T113"/></text:p>
      <text:p text:style-name="P168"><text:span text:style-name="T112">Waffen</text:span><text:span text:style-name="T108"><text:tab/><text:tab/></text:span><text:span text:style-name="T109">TL</text:span><text:span text:style-name="T110"><text:tab/></text:span><text:span text:style-name="T109">Reichweite </text:span><text:span text:style-name="T114">[m]</text:span><text:span text:style-name="T110"><text:tab/></text:span><text:span text:style-name="T109">Schaden<text:tab/>Gewicht<text:tab/>Munition<text:tab/></text:span><text:span text:style-name="T115"><text:tab/></text:span><text:span text:style-name="T116">Implantate<text:tab/><text:tab/></text:span><text:span text:style-name="T109">TL</text:span><text:span text:style-name="T110"><text:tab/></text:span><text:span text:style-name="T109">Effekt<text:tab/><text:tab/></text:span></text:p>
      <text:p text:style-name="P170"/>
      <text:p text:style-name="P170"/>
      <text:p text:style-name="P171"/>
      <text:p text:style-name="P171"/>
      <text:p text:style-name="P172">18 Failed to enter University</text:p>
      <text:p text:style-name="P172">18 Did not qualify for the navy</text:p>
      <text:p text:style-name="P172">18 Drafted into the merchants</text:p>
      <text:p text:style-name="P172">18 Became Crewman (Merchant, Merchant Marine)</text:p>
      <text:p text:style-name="P172">20 Travelled to a new homeworld</text:p>
      <text:p text:style-name="P172">24 Made a Lucative Deal</text:p>
      <text:p text:style-name="P172">26 Promoted to Senior Crewman (rank 1)</text:p>
      <text:p text:style-name="P172">28 Refuse to smuggle illegal goods</text:p>
      <text:p text:style-name="P172">30 Promoted to 4th Officer (rank 2)</text:p>
      <text:p text:style-name="P172">32 Made a new contact</text:p>
      <text:p text:style-name="P172">34 Promoted to 3rd Officer (rank 3)</text:p>
      <text:p text:style-name="P172">34 Connection made - gained Engineer</text:p>
      <text:p text:style-name="P173"><text:span text:style-name="T1">T</text:span><text:span text:style-name="T2">raveller</text:span></text:p>
      <text:p text:style-name="P174"><text:span text:style-name="T3">Name<text:tab/></text:span><text:span text:style-name="T218">Tim</text:span><text:span text:style-name="T5"><text:tab/><text:tab/></text:span><text:span text:style-name="T6">Alter</text:span><text:span text:style-name="T7"> </text:span><text:span text:style-name="T218">34</text:span><text:span text:style-name="T7"><text:tab/></text:span><text:span text:style-name="T9">Spezies</text:span><text:span text:style-name="T10"> </text:span><text:span text:style-name="T218">Mensch</text:span><text:span text:style-name="T11"> </text:span><text:span text:style-name="T3">Geburtswelt</text:span><text:span text:style-name="T117"> </text:span><text:span text:style-name="T218">Mora, </text:span><text:span text:style-name="T219">High-Tech Welt, </text:span><text:span text:style-name="T220">giftige Atmosphäre</text:span></text:p>
      <text:p text:style-name="P175"><text:span text:style-name="T15">Hintergrund</text:span><text:span text:style-name="T221"> <text:tab/></text:span><text:span text:style-name="T222">Flotten Akademie nicht abgeschlossen, danach als Ingenieur zur Flotte, zuletzt Maat,<text:line-break/><text:tab/><text:tab/><text:tab/>leicht verletzt worden, von einem Kameraden verraten,<text:line-break/><text:tab/><text:tab/><text:tab/></text:span><text:span text:style-name="T18">V</text:span><text:span text:style-name="T19">erbindung mit andere</text:span><text:span text:style-name="T126">m </text:span><text:span text:style-name="T19">Charakter: Sprungantrieb</text:span><text:span text:style-name="T198">-Ingenieur</text:span><text:span text:style-name="T163"> </text:span><text:span text:style-name="T198">2</text:span></text:p>
      <text:p text:style-name="P176"><text:span text:style-name="T21">Besitz<text:tab/><text:tab/></text:span><text:span text:style-name="T199">TAS Mitglied<text:tab/><text:tab/><text:tab/><text:tab/><text:tab/><text:tab/><text:tab/></text:span><text:span text:style-name="T29"> </text:span><text:span text:style-name="T30">Schulden</text:span><text:span text:style-name="T31"><text:tab/></text:span><text:span text:style-name="T29">-<text:tab/> </text:span><text:span text:style-name="T32">Rente </text:span><text:span text:style-name="T33">-<text:tab/></text:span><text:span text:style-name="T34"> </text:span><text:span text:style-name="T21">Bar</text:span><text:span text:style-name="T35"> </text:span><text:span text:style-name="T223">20000</text:span><text:span text:style-name="T36"> </text:span><text:span text:style-name="T37">₵</text:span><text:span text:style-name="T38">r</text:span></text:p>
      <text:p text:style-name="P176"><text:span text:style-name="T39">Kontakte</text:span><text:span text:style-name="T40"> <text:tab/><text:tab/></text:span><text:span text:style-name="T223">1 Rivale: Kamerad den du verraten hast</text:span></text:p>
      <text:p text:style-name="P37"><text:tab/><text:tab/><text:tab/>Wert<text:tab/>Modifikator<text:tab/><text:tab/><text:tab/><text:tab/>Wert<text:tab/>Mod.<text:tab/><text:tab/><text:tab/>Wert<text:tab/> Modifikator<text:tab/><text:tab/><text:tab/><text:tab/><text:tab/></text:p>
      <text:p text:style-name="P177"><text:span text:style-name="T134">Stärke<text:tab/><text:tab/></text:span><text:span text:style-name="T139"> <text:s/></text:span><text:span text:style-name="T224">4</text:span><text:span text:style-name="T134"><text:tab/></text:span><text:span text:style-name="T225">–1</text:span><text:span text:style-name="T134"><text:tab/><text:tab/>Intell</text:span><text:span text:style-name="T136">e</text:span><text:span text:style-name="T136">kt<text:tab/></text:span><text:span text:style-name="T134"><text:tab/></text:span><text:span text:style-name="T224">10</text:span><text:span text:style-name="T134"><text:tab/></text:span><text:span text:style-name="T224">+1</text:span><text:span text:style-name="T137"><text:tab/></text:span><text:span text:style-name="T138">Psi<text:tab/><text:tab/></text:span><text:span text:style-name="T139">__</text:span><text:span text:style-name="T134"><text:tab/></text:span><text:span text:style-name="T139">__</text:span><text:span text:style-name="T140"><text:tab/></text:span><text:span text:style-name="T137"><text:tab/></text:span><text:span text:style-name="T138">Glück</text:span><text:span text:style-name="T141">spunkte</text:span><text:span text:style-name="T138"><text:tab/></text:span><text:span text:style-name="T139">__</text:span><text:span text:style-name="T138"><text:tab/></text:span></text:p>
      <text:p text:style-name="P178"><text:span text:style-name="T50">Geschick<text:tab/><text:tab/></text:span><text:span text:style-name="T51"> <text:s/></text:span><text:span text:style-name="T226">6</text:span><text:span text:style-name="T50"><text:tab/></text:span><text:span text:style-name="T53"><text:tab/><text:tab/></text:span><text:span text:style-name="T54">B</text:span><text:span text:style-name="T50">ildung<text:tab/><text:tab/></text:span><text:span text:style-name="T226">10</text:span><text:span text:style-name="T50"><text:tab/></text:span><text:span text:style-name="T226">+1</text:span><text:span text:style-name="T55"><text:tab/></text:span><text:span text:style-name="T56">Wert<text:tab/><text:tab/>0<text:tab/>1-2<text:tab/>3-5<text:tab/>6-8<text:tab/>9-11<text:tab/>12-14<text:tab/>15+<text:tab/></text:span></text:p>
      <text:p text:style-name="P178"><text:span text:style-name="T50">Ausdauer<text:tab/><text:tab/></text:span><text:span text:style-name="T51"> <text:s/></text:span><text:span text:style-name="T226">6</text:span><text:span text:style-name="T50"><text:tab/><text:tab/><text:tab/>Sozialstatus<text:tab/></text:span><text:span text:style-name="T51"> <text:s/></text:span><text:span text:style-name="T226">8</text:span><text:span text:style-name="T50"><text:tab/></text:span><text:span text:style-name="T58"> <text:tab/></text:span><text:span text:style-name="T59">Mod</text:span><text:span text:style-name="T60">ifikator<text:tab/>-</text:span><text:span text:style-name="T56">3<text:tab/>-2<text:tab/>-1<text:tab/>0<text:tab/>+1<text:tab/>+2<text:tab/>+3<text:tab/></text:span></text:p>
      <text:p text:style-name="P179"><text:span text:style-name="T61">Alleskönner </text:span><text:span text:style-name="T62">(0)</text:span>:<text:tab/><text:span text:style-name="T62">__</text:span> <text:span text:style-name="T62">=&gt; </text:span>Un<text:span text:style-name="T63">trainiert </text:span><text:span text:style-name="T64">(-3)</text:span><text:span text:style-name="T63">: <text:s text:c="2"/></text:span><text:span text:style-name="T62">_ _</text:span><text:span text:style-name="T63"><text:tab/><text:tab/><text:tab/><text:tab/><text:tab/><text:tab/><text:tab/><text:tab/><text:tab/><text:tab/><text:tab/><text:tab/></text:span></text:p>
      <text:section text:style-name="Sect1" text:name="Bereich7">
        <text:p text:style-name="P180">Anführer<text:tab/><text:tab/><text:tab/><text:span text:style-name="T65">_</text:span></text:p>
        <text:p text:style-name="P180"><text:span text:style-name="T66">Astrogation<text:tab/><text:tab/></text:span><text:span text:style-name="T227">1</text:span></text:p>
        <text:p text:style-name="P180">Athletik<text:tab/><text:tab/><text:tab/><text:span text:style-name="T227">0</text:span></text:p>
        <text:p text:style-name="P181"><text:span text:style-name="T67"><text:tab/></text:span><text:span text:style-name="T68">Ausdauer</text:span><text:span text:style-name="T69"><text:tab/><text:tab/></text:span><text:span text:style-name="T70">_</text:span></text:p>
        <text:p text:style-name="P181"><text:span text:style-name="T71"><text:tab/></text:span><text:span text:style-name="T68">Geschick</text:span><text:span text:style-name="T69"><text:tab/><text:tab/></text:span><text:span text:style-name="T70">_</text:span><text:span text:style-name="T69"><text:tab/></text:span></text:p>
        <text:p text:style-name="P180"><text:tab/><text:span text:style-name="T72">Stärke</text:span><text:span text:style-name="T73"><text:tab/><text:tab/></text:span><text:span text:style-name="T65">_</text:span></text:p>
        <text:p text:style-name="P182">Aufklär<text:span text:style-name="T74">er<text:tab/><text:tab/><text:tab/></text:span><text:span text:style-name="T65">_</text:span></text:p>
        <text:p text:style-name="P183"><text:span text:style-name="T74">Ausbildung<text:tab/><text:tab/><text:tab/></text:span><text:span text:style-name="T65">_</text:span></text:p>
        <text:p text:style-name="P180"><text:tab/><text:span text:style-name="T75">__________</text:span><text:span text:style-name="T76">___<text:tab/></text:span><text:span text:style-name="T65">_</text:span></text:p>
        <text:p text:style-name="P180">Diplomatie<text:tab/><text:tab/><text:tab/><text:span text:style-name="T227">1</text:span></text:p>
        <text:p text:style-name="P180"><text:span text:style-name="T74">Elektronik<text:tab/><text:tab/><text:tab/></text:span><text:span text:style-name="T227">0</text:span><text:span text:style-name="T74"><text:line-break/><text:tab/></text:span><text:span text:style-name="T78">Computer<text:tab/><text:tab/></text:span><text:span text:style-name="T227">1</text:span><text:span text:style-name="T78"><text:line-break/><text:tab/></text:span><text:span text:style-name="T79">Fernsteuerung<text:tab/></text:span><text:span text:style-name="T227">0</text:span><text:span text:style-name="T78"><text:line-break/><text:tab/></text:span>Kommunikation<text:tab/><text:span text:style-name="T227">0</text:span><text:line-break/><text:tab/><text:span text:style-name="T79">Sensoren<text:tab/><text:tab/></text:span><text:span text:style-name="T227">0</text:span><text:span text:style-name="T78"><text:line-break/></text:span>Ermitteln<text:tab/><text:tab/><text:tab/><text:span text:style-name="T65">_</text:span></text:p>
        <text:p text:style-name="P180">Fahre<text:span text:style-name="T80">r<text:tab/><text:tab/><text:tab/></text:span><text:span text:style-name="T227">0</text:span></text:p>
        <text:p text:style-name="P184"><text:span text:style-name="T81"><text:tab/></text:span><text:span text:style-name="T82">Luftkissen<text:tab/><text:tab/></text:span><text:span text:style-name="T85">_</text:span><text:span text:style-name="T81"><text:line-break/><text:tab/></text:span><text:span text:style-name="T84">Mechs<text:tab/><text:tab/></text:span><text:span text:style-name="T85">_<text:line-break/></text:span><text:span text:style-name="T81"><text:tab/></text:span><text:span text:style-name="T86">Rad &amp; </text:span><text:span text:style-name="T81">Ketten<text:tab/></text:span><text:span text:style-name="T85">_</text:span></text:p>
        <text:p text:style-name="P180"><text:tab/><text:span text:style-name="T87">_____________<text:tab/>_</text:span></text:p>
        <text:p text:style-name="P185"><text:span text:style-name="T81">Fliege</text:span><text:span text:style-name="T88">r<text:tab/><text:tab/><text:tab/></text:span><text:span text:style-name="T228">0</text:span></text:p>
        <text:p text:style-name="P180"><text:tab/><text:span text:style-name="T89">Gleiter<text:tab/><text:tab/></text:span><text:span text:style-name="T227">1</text:span><text:span text:style-name="T89"><text:line-break/><text:tab/></text:span>Rotor<text:tab/><text:tab/><text:tab/><text:span text:style-name="T227">0</text:span></text:p>
        <text:p text:style-name="P180"><text:tab/>Tragflächen<text:tab/><text:span text:style-name="T227">0</text:span><text:span text:style-name="T65"><text:line-break/><text:tab/></text:span><text:span text:style-name="T87">_____________<text:tab/>_</text:span></text:p>
        <text:p text:style-name="P180">Geselligkeit<text:tab/><text:tab/><text:tab/><text:span text:style-name="T65">_</text:span></text:p>
        <text:p text:style-name="P180">Glücksspiel<text:tab/><text:tab/><text:tab/><text:span text:style-name="T65">_</text:span></text:p>
        <text:p text:style-name="P180">H<text:span text:style-name="T90">a</text:span>nd<text:span text:style-name="T90">e</text:span>l<text:span text:style-name="T91">n</text:span><text:tab/><text:tab/><text:tab/><text:span text:style-name="T65">_</text:span></text:p>
        <text:p text:style-name="P180">Ingenieur<text:tab/><text:tab/><text:tab/><text:span text:style-name="T227">0</text:span></text:p>
        <text:p text:style-name="P180"><text:span text:style-name="T78"><text:tab/></text:span>Lebenserhaltung<text:tab/><text:span text:style-name="T227">0</text:span></text:p>
        <text:p text:style-name="P180"><text:tab/>Manöverantrieb<text:tab/><text:span text:style-name="T227">0</text:span></text:p>
        <text:p text:style-name="P180"><text:tab/>Reaktor<text:tab/><text:tab/><text:span text:style-name="T227">0</text:span></text:p>
        <text:p text:style-name="P180"><text:tab/>Sprungantrieb<text:tab/><text:span text:style-name="T227">2</text:span></text:p>
        <text:p text:style-name="P186">Kanonier <text:span text:style-name="T92">(Weltraum)</text:span><text:tab/><text:span text:style-name="T227">0</text:span></text:p>
        <text:p text:style-name="P180"><text:tab/>T<text:span text:style-name="T93">u</text:span>rm<text:span text:style-name="T94">schütze<text:tab/></text:span><text:span text:style-name="T227">0</text:span></text:p>
        <text:p text:style-name="P180"><text:tab/>Orbital<text:tab/><text:tab/><text:span text:style-name="T227">0</text:span><text:span text:style-name="T95"><text:line-break/></text:span><text:span text:style-name="T74">Kunst<text:tab/><text:tab/><text:tab/><text:tab/></text:span><text:span text:style-name="T65">_</text:span></text:p>
        <text:p text:style-name="P180"><text:tab/><text:span text:style-name="T75">__________</text:span><text:span text:style-name="T76">___<text:tab/></text:span><text:span text:style-name="T65">_</text:span></text:p>
        <text:p text:style-name="P180"><text:tab/><text:span text:style-name="T75">__________</text:span><text:span text:style-name="T76">___<text:tab/></text:span><text:span text:style-name="T65">_</text:span></text:p>
        <text:p text:style-name="P180">Mechanik<text:tab/><text:tab/><text:tab/><text:span text:style-name="T227">1</text:span></text:p>
        <text:p text:style-name="P187">Medizin<text:tab/><text:tab/><text:tab/><text:span text:style-name="T65">_</text:span></text:p>
        <text:p text:style-name="P188">Nahkampf<text:tab/><text:tab/><text:tab/><text:span text:style-name="T65">_</text:span></text:p>
        <text:p text:style-name="P189"><text:tab/>Klingen<text:tab/><text:tab/><text:span text:style-name="T65">_</text:span></text:p>
        <text:p text:style-name="P180"><text:span text:style-name="T65"><text:tab/></text:span><text:span text:style-name="T96">Stumpf<text:tab/></text:span><text:span text:style-name="T87"><text:tab/>_</text:span></text:p>
        <text:p text:style-name="P190"><text:span text:style-name="T81"><text:tab/>Unbewaffnet<text:tab/></text:span><text:span text:style-name="T85">_</text:span></text:p>
        <text:p text:style-name="P191">Navigation <text:span text:style-name="T97">(planetar)</text:span><text:tab/><text:span text:style-name="T65">_</text:span><text:line-break/><text:span text:style-name="T98">Null-G<text:tab/><text:tab/><text:tab/></text:span><text:span text:style-name="T65">_</text:span></text:p>
        <text:p text:style-name="P191"><text:span text:style-name="T74">P</text:span><text:span text:style-name="T95">ilot </text:span><text:span text:style-name="T99">(Weltraum)</text:span><text:span text:style-name="T95"><text:tab/><text:tab/></text:span><text:span text:style-name="T227">0</text:span></text:p>
        <text:p text:style-name="P189"><text:tab/>Beiboote<text:tab/><text:tab/><text:span text:style-name="T227">0</text:span></text:p>
        <text:p text:style-name="P189"><text:tab/>Raumschiffe<text:tab/><text:span text:style-name="T227">0</text:span></text:p>
        <text:p text:style-name="P190"><text:span text:style-name="T81"><text:tab/></text:span><text:span text:style-name="T100">Große</text:span><text:span text:style-name="T81"> Schiffe<text:tab/></text:span><text:span text:style-name="T228">0</text:span></text:p>
        <text:p text:style-name="P189"><text:span text:style-name="T98">Raumanzug<text:tab/><text:tab/></text:span><text:span text:style-name="T227">1</text:span><text:span text:style-name="T98"><text:line-break/></text:span>Recht<text:tab/><text:tab/><text:tab/><text:tab/><text:span text:style-name="T65">_</text:span></text:p>
        <text:p text:style-name="P180"><text:span text:style-name="T80">Schleichen<text:tab/><text:tab/><text:tab/></text:span><text:span text:style-name="T65">_</text:span><text:span text:style-name="T80"><text:line-break/></text:span><text:span text:style-name="T101">Schuss</text:span>waffen<text:tab/><text:tab/><text:span text:style-name="T227">0</text:span></text:p>
        <text:p text:style-name="P180"><text:tab/>Energie<text:tab/><text:tab/><text:span text:style-name="T227">1</text:span></text:p>
        <text:p text:style-name="P180"><text:tab/>Projektil<text:tab/><text:tab/><text:span text:style-name="T227">0</text:span></text:p>
        <text:p text:style-name="P189">Schwere Waffen<text:tab/><text:tab/><text:span text:style-name="T65">_</text:span></text:p>
        <text:p text:style-name="P189"><text:tab/><text:span text:style-name="T93">Bordschütze<text:tab/></text:span><text:span text:style-name="T65">_</text:span></text:p>
        <text:p text:style-name="P189"><text:tab/>Artillerie<text:tab/><text:tab/><text:span text:style-name="T65">_</text:span></text:p>
        <text:p text:style-name="P189"><text:tab/>Tragbare<text:tab/><text:tab/><text:span text:style-name="T65">_</text:span></text:p>
        <text:p text:style-name="P189"/>
        <text:p text:style-name="P188">Seefahr<text:span text:style-name="T80">er<text:tab/><text:tab/><text:tab/></text:span><text:span text:style-name="T227">0</text:span></text:p>
        <text:p text:style-name="P189"><text:tab/><text:span text:style-name="T75">__________</text:span><text:span text:style-name="T76">___<text:tab/></text:span><text:span text:style-name="T65">_</text:span></text:p>
        <text:p text:style-name="P180"><text:span text:style-name="T65"><text:tab/></text:span><text:span text:style-name="T87">_____________<text:tab/>_</text:span></text:p>
        <text:p text:style-name="P189">Sprachen<text:tab/><text:tab/><text:tab/><text:span text:style-name="T65">_</text:span></text:p>
        <text:p text:style-name="P189"><text:tab/><text:span text:style-name="T75">__________</text:span><text:span text:style-name="T76">___<text:tab/></text:span><text:span text:style-name="T65">_</text:span></text:p>
        <text:p text:style-name="P189">Sprengstoff<text:tab/><text:tab/><text:tab/><text:span text:style-name="T65">_</text:span></text:p>
        <text:p text:style-name="P192">Steward<text:tab/><text:tab/><text:tab/><text:span text:style-name="T65">_</text:span></text:p>
        <text:p text:style-name="P189">Taktik<text:tab/><text:tab/><text:tab/><text:span text:style-name="T65">_</text:span></text:p>
        <text:p text:style-name="P189"><text:tab/><text:span text:style-name="T104">P</text:span><text:span text:style-name="T105">lanetar<text:tab/><text:tab/></text:span><text:span text:style-name="T65">_</text:span></text:p>
        <text:p text:style-name="P189"><text:tab/><text:span text:style-name="T105">Weltraum<text:tab/><text:tab/></text:span><text:span text:style-name="T65">_</text:span></text:p>
        <text:p text:style-name="P193">Täuschen<text:tab/><text:tab/><text:tab/><text:span text:style-name="T65">_</text:span></text:p>
        <text:p text:style-name="P189">Tiere<text:tab/><text:tab/><text:tab/><text:tab/><text:span text:style-name="T65">_</text:span></text:p>
        <text:p text:style-name="P189"><text:tab/>Abrichten<text:tab/><text:tab/><text:span text:style-name="T65">_</text:span></text:p>
        <text:p text:style-name="P189"><text:tab/>Tiermedizin<text:tab/><text:span text:style-name="T65">_</text:span></text:p>
        <text:p text:style-name="P194">Überleben<text:tab/><text:tab/><text:tab/><text:span text:style-name="T65">_</text:span></text:p>
        <text:p text:style-name="P189">Überreden<text:tab/><text:tab/><text:tab/><text:span text:style-name="T65">_</text:span></text:p>
        <text:p text:style-name="P180">Unterwelt<text:tab/><text:tab/><text:tab/><text:span text:style-name="T65">_</text:span></text:p>
        <text:p text:style-name="P180"><text:span text:style-name="T106">Verwaltung<text:tab/><text:tab/><text:tab/></text:span><text:span text:style-name="T227">1</text:span><text:span text:style-name="T106"><text:line-break/></text:span><text:span text:style-name="T107">W</text:span><text:span text:style-name="T95">issenschaft<text:tab/><text:tab/></text:span><text:span text:style-name="T65">_</text:span><text:span text:style-name="T95"><text:line-break/></text:span><text:tab/><text:span text:style-name="T75">__________</text:span><text:span text:style-name="T76">___<text:tab/></text:span><text:span text:style-name="T65">_</text:span></text:p>
        <text:p text:style-name="P180"><text:tab/><text:span text:style-name="T75">__________</text:span><text:span text:style-name="T76">___<text:tab/></text:span><text:span text:style-name="T65">_</text:span><text:span text:style-name="T76"><text:line-break/></text:span></text:p>
      </text:section>
      <text:p text:style-name="P195"><text:span text:style-name="T108">Rüstung<text:tab/><text:tab/></text:span><text:span text:style-name="T109">TL<text:tab/></text:span><text:span text:style-name="T110">Schutz<text:tab/>Strahlung<text:tab/>Gewicht</text:span><text:span text:style-name="T111"><text:tab/></text:span><text:span text:style-name="T112">Ausr</text:span><text:span text:style-name="T108">üstung<text:tab/><text:tab/><text:tab/></text:span><text:span text:style-name="T109">TL<text:tab/></text:span><text:span text:style-name="T110">Gewicht<text:tab/></text:span><text:span text:style-name="T109">Effekt<text:tab/><text:tab/></text:span></text:p>
      <text:p text:style-name="P196"/>
      <text:p text:style-name="P196"/>
      <text:p text:style-name="P195"><text:span text:style-name="T113"/></text:p>
      <text:p text:style-name="P195"><text:span text:style-name="T112">Waffen</text:span><text:span text:style-name="T108"><text:tab/><text:tab/></text:span><text:span text:style-name="T109">TL</text:span><text:span text:style-name="T110"><text:tab/></text:span><text:span text:style-name="T109">Reichweite </text:span><text:span text:style-name="T114">[m]</text:span><text:span text:style-name="T110"><text:tab/></text:span><text:span text:style-name="T109">Schaden<text:tab/>Gewicht<text:tab/>Munition<text:tab/></text:span><text:span text:style-name="T115"><text:tab/></text:span><text:span text:style-name="T116">Implantate<text:tab/><text:tab/></text:span><text:span text:style-name="T109">TL</text:span><text:span text:style-name="T110"><text:tab/></text:span><text:span text:style-name="T109">Effekt<text:tab/><text:tab/></text:span></text:p>
      <text:p text:style-name="P197">Waffe bis 30k<text:span text:style-name="T153">₵</text:span><text:span text:style-name="T154">r</text:span>, TL12</text:p>
      <text:p text:style-name="P198"/>
      <text:p text:style-name="P198"/>
      <text:p text:style-name="P199"/>
      <text:p text:style-name="P200">18 Entered Naval Academy</text:p>
      <text:p text:style-name="P200">20 New contact</text:p>
      <text:p text:style-name="P200">22 Failed to Graduate from Naval Academy</text:p>
      <text:p text:style-name="P200">22 Became Crewman (Navy, Engineer/Gunner)</text:p>
      <text:p text:style-name="P200">24 Lightly Injured</text:p>
      <text:p text:style-name="P200">26 Promoted to Able spacehand (rank 1)</text:p>
      <text:p text:style-name="P200">30 Promoted to Petty Officer, 3rd class (rank 2)</text:p>
      <text:p text:style-name="P200">32 Betrayed</text:p>
      <text:p text:style-name="P200">34 Promoted to Petty Officer, 2nd class (rank 3)</text:p>
      <text:p text:style-name="P200">34 Connection made - gained Engineer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" svg:font-family="Calibri" style:font-family-generic="swiss"/>
    <style:font-face style:name="Calibri1" svg:font-family="Calibri" style:font-family-generic="swiss" style:font-pitch="variable"/>
    <style:font-face style:name="Liberation Mono" svg:font-family="'Liberation Mono'" style:font-family-generic="modern" style:font-pitch="fixed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S Gothic" svg:font-family="'MS Gothic'" style:font-family-generic="modern" style:font-pitch="fixed"/>
    <style:font-face style:name="Microsoft YaHei" svg:font-family="'Microsoft YaHei'"/>
    <style:font-face style:name="NSimSun" svg:font-family="NSimSun"/>
    <style:font-face style:name="OpenSymbol" svg:font-family="OpenSymbol" style:font-charset="x-symbol"/>
    <style:font-face style:name="Yu Mincho" svg:font-family="'Yu Mincho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3mm" draw:shadow-offset-y="3mm" draw:start-line-spacing-horizontal="2.83mm" draw:start-line-spacing-vertical="2.83mm" draw:end-line-spacing-horizontal="2.83mm" draw:end-line-spacing-vertical="2.83mm" style:writing-mode="lr-tb" style:flow-with-text="false"/>
      <style:paragraph-properties style:text-autospace="ideograph-alpha" style:line-break="strict" loext:tab-stop-distance="0mm" style:font-independent-line-spacing="false">
        <style:tab-stops/>
      </style:paragraph-properties>
      <style:text-properties style:use-window-font-color="true" loext:opacity="0%" style:font-name="Calibri" fo:font-size="12pt" fo:language="de" fo:country="DE" style:letter-kerning="true" style:font-name-asian="NSimSun" style:font-size-asian="10.5pt" style:language-asian="ja" style:country-asian="JP" style:font-name-complex="Lucida Sans1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0mm" style:writing-mode="page"/>
      <style:text-properties style:use-window-font-color="true" loext:opacity="0%" style:font-name="Calibri" fo:font-size="12pt" fo:language="de" fo:country="DE" style:font-name-asian="NSimSun" style:font-size-asian="10.5pt" style:language-asian="ja" style:country-asian="JP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4.23mm" fo:margin-bottom="2.12mm" style:contextual-spacing="false" fo:keep-with-next="always"/>
      <style:text-properties style:font-name="Calibri" fo:font-family="Calibri" style:font-family-generic="swiss" fo:font-size="14pt" style:font-name-asian="Microsoft YaHei" style:font-family-asian="'Microsoft YaHei'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mm" fo:margin-bottom="2.47mm" style:contextual-spacing="false" fo:line-height="115%"/>
    </style:style>
    <style:style style:name="List" style:family="paragraph" style:parent-style-name="Text_20_body" style:class="list">
      <style:text-properties style:font-name="Calibri" fo:font-family="Calibri" style:font-family-generic="swiss" style:font-name-asian="NSimSun" style:font-family-asian="NSimSun"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2.12mm" fo:margin-bottom="2.12mm" style:contextual-spacing="false" text:number-lines="false" text:line-number="0"/>
      <style:text-properties style:font-name="Calibri" fo:font-family="Calibri" style:font-family-generic="swiss" fo:font-size="12pt" fo:font-style="italic" style:font-name-asian="NSimSun" style:font-family-asian="NSimSun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="Calibri" fo:font-family="Calibri" style:font-family-generic="swiss" style:font-name-asian="NSimSun" style:font-family-asian="NSimSun" style:font-size-asian="12pt" style:font-name-complex="Lucida Sans" style:font-family-complex="'Lucida Sans'" style:font-family-generic-complex="swiss"/>
    </style:style>
    <style:style style:name="Preformatted_20_Text" style:display-name="Preformatted Text" style:family="paragraph" style:parent-style-name="Standard" style:class="html">
      <style:paragraph-properties fo:margin-top="0mm" fo:margin-bottom="0mm" style:contextual-spacing="false"/>
      <style:text-properties style:font-name="Liberation Mono" fo:font-family="'Liberation Mono'" style:font-family-generic="modern" style:font-pitch="fixed" fo:font-size="10pt" style:font-name-asian="MS Gothic" style:font-family-asian="'MS Gothic'" style:font-family-generic-asian="modern" style:font-pitch-asian="fixed" style:font-size-asian="10pt" style:font-name-complex="Liberation Mono" style:font-family-complex="'Liberation Mono'" style:font-family-generic-complex="modern" style:font-pitch-complex="fixed" style:font-size-complex="10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95mm" style:type="center"/>
          <style:tab-stop style:position="190.01m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95mm" style:type="center"/>
          <style:tab-stop style:position="190.01mm" style:type="right"/>
        </style:tab-stops>
      </style:paragraph-properties>
    </style:style>
    <style:style style:name="Heading_20_3" style:display-name="Heading 3" style:family="paragraph" style:parent-style-name="Heading" style:next-style-name="Text_20_body" style:default-outline-level="3" style:list-style-name="" style:class="chapter">
      <style:paragraph-properties fo:margin-top="2.47mm" fo:margin-bottom="2.12mm" style:contextual-spacing="false"/>
      <style:text-properties style:font-name="Liberation Serif" fo:font-family="'Liberation Serif'" style:font-family-generic="roman" style:font-pitch="variable" fo:font-size="14pt" fo:font-weight="bold" style:font-name-asian="Yu Mincho" style:font-family-asian="'Yu Mincho'" style:font-family-generic-asian="system" style:font-pitch-asian="variable" style:font-size-asian="14pt" style:font-weight-asian="bold" style:font-name-complex="Lucida Sans1" style:font-family-complex="'Lucida Sans'" style:font-family-generic-complex="system" style:font-pitch-complex="variable" style:font-size-complex="14pt" style:font-weight-complex="bold"/>
    </style:style>
    <style:style style:name="List_20_Heading" style:display-name="List Heading" style:family="paragraph" style:parent-style-name="Standard" style:next-style-name="List_20_Contents" style:class="html">
      <style:paragraph-properties fo:margin-left="0mm"/>
    </style:style>
    <style:style style:name="List_20_Contents" style:display-name="List Contents" style:family="paragraph" style:parent-style-name="Standard" style:class="html">
      <style:paragraph-properties fo:margin-left="10mm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charset="x-symbol" fo:font-weight="normal" style:font-name-asian="OpenSymbol" style:font-family-asian="OpenSymbol" style:font-charset-asian="x-symbol" style:font-weight-asian="normal" style:font-name-complex="OpenSymbol" style:font-family-complex="OpenSymbol" style:font-charset-complex="x-symbol" style:font-weight-complex="normal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Graphics" style:family="graphic">
      <style:graphic-properties text:anchor-type="paragraph" svg:x="0mm" svg:y="0m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4.99mm" style:num-format="1" text:number-position="left" text:increment="5"/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Footer">
      <style:paragraph-properties fo:text-align="center" style:justify-single-word="false"/>
      <style:text-properties fo:font-size="10pt" officeooo:paragraph-rsid="034b9078" style:font-size-asian="10pt" style:font-size-complex="10pt"/>
    </style:style>
    <style:style style:name="MT1" style:family="text">
      <style:text-properties officeooo:rsid="01c8f42b"/>
    </style:style>
    <style:style style:name="MT2" style:family="text">
      <style:text-properties officeooo:rsid="060b5546"/>
    </style:style>
    <style:style style:name="MT3" style:family="text">
      <style:text-properties officeooo:rsid="062efc64"/>
    </style:style>
    <style:style style:name="MT4" style:family="text">
      <style:text-properties officeooo:rsid="068fdb14"/>
    </style:style>
    <style:style style:name="MT5" style:family="text">
      <style:text-properties style:font-name="Calibri1"/>
    </style:style>
    <style:style style:name="MT6" style:family="text">
      <style:text-properties style:font-name="Calibri1" officeooo:rsid="034ce1de"/>
    </style:style>
    <style:style style:name="MT7" style:family="text">
      <style:text-properties fo:color="#000000" loext:opacity="100%" style:font-name="Calibri1" style:text-underline-style="none" fo:font-weight="normal" officeooo:rsid="0340907a" style:font-weight-asian="normal" style:font-weight-complex="normal"/>
    </style:style>
    <style:style style:name="MT8" style:family="text">
      <style:text-properties fo:color="#000000" loext:opacity="100%" style:font-name="Calibri1" style:text-underline-style="none" fo:font-weight="normal" officeooo:rsid="0678ad5c" style:font-weight-asian="normal" style:font-weight-complex="normal"/>
    </style:style>
    <style:style style:name="MT9" style:family="text">
      <style:text-properties fo:color="#000000" loext:opacity="100%" style:font-name="Calibri1" style:text-underline-style="none" fo:font-weight="normal" officeooo:rsid="034b9078" style:font-weight-asian="normal" style:font-weight-complex="normal"/>
    </style:style>
    <style:style style:name="MT10" style:family="text">
      <style:text-properties fo:color="#000000" loext:opacity="100%" style:font-name="Calibri1"/>
    </style:style>
    <style:style style:name="MT11" style:family="text">
      <style:text-properties fo:color="#000000" loext:opacity="100%" style:font-name="Calibri1" officeooo:rsid="0012935e"/>
    </style:style>
    <style:page-layout style:name="Mpm1">
      <style:page-layout-properties fo:page-width="210.01mm" fo:page-height="297mm" style:num-format="1" style:print-orientation="portrait" fo:margin-top="4.99mm" fo:margin-bottom="4.99mm" fo:margin-left="4.99mm" fo:margin-right="4.99mm" style:writing-mode="lr-tb" style:layout-grid-color="#c0c0c0" style:layout-grid-lines="20" style:layout-grid-base-height="7.06mm" style:layout-grid-ruby-height="3.53mm" style:layout-grid-mode="none" style:layout-grid-ruby-below="false" style:layout-grid-print="false" style:layout-grid-display="false" style:footnote-max-height="0mm" loext:margin-gutter="0mm">
        <style:columns fo:column-count="1" fo:column-gap="0mm"/>
        <style:footnote-sep style:width="0.18mm" style:distance-before-sep="1.01mm" style:distance-after-sep="1.99mm" style:line-style="solid" style:adjustment="left" style:rel-width="25%" style:color="#000000"/>
      </style:page-layout-properties>
      <style:header-style/>
      <style:footer-style>
        <style:header-footer-properties fo:min-height="3mm" fo:margin-left="0mm" fo:margin-right="0mm" fo:margin-top="1.01mm" fo:background-color="transparent" style:dynamic-spacing="false" draw:fill="none" draw:fill-color="#729fcf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footer>
        <text:p text:style-name="MP1"><text:span text:style-name="MT1">202</text:span><text:span text:style-name="MT2">6</text:span><text:span text:style-name="MT1">-0</text:span><text:span text:style-name="MT3">9</text:span><text:span text:style-name="MT1">-</text:span><text:span text:style-name="MT3">0</text:span><text:span text:style-name="MT4">9</text:span><text:tab/><text:bookmark-start text:name="PageNumWizard_FOOTER_Standard1"/><text:page-number text:select-page="current">7</text:page-number><text:bookmark-end text:name="PageNumWizard_FOOTER_Standard1"/><text:tab/><text:span text:style-name="MT5"> </text:span><text:span text:style-name="MT6">Traveller</text:span><text:span text:style-name="MT7"> </text:span><text:span text:style-name="MT8">7 </text:span><text:span text:style-name="MT9">Charakter</text:span><text:span text:style-name="MT8">e</text:span><text:span text:style-name="MT10">.</text:span><text:span text:style-name="MT11">odt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date>2026-09-09T14:03:21.275288900</dc:date>
    <meta:editing-duration>P4DT18H49M12S</meta:editing-duration>
    <meta:editing-cycles>1641</meta:editing-cycles>
    <meta:generator>LibreOffice/26.2.1.2$Windows_X86_64 LibreOffice_project/620$Build-2</meta:generator>
    <meta:print-date>2026-09-08T04:57:37.530253400</meta:print-date>
    <meta:printed-by>PDF-Dateien</meta:printed-by>
    <meta:document-statistic meta:table-count="0" meta:image-count="0" meta:object-count="0" meta:page-count="7" meta:paragraph-count="640" meta:word-count="2540" meta:character-count="16634" meta:non-whitespace-character-count="13194"/>
  </office:meta>
</office:document-meta>
</file>